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ac0f6faa33d1e1f57bc4c8def5f7c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ростая_платежная_форма_с_qr-кодом_для_оплаты_с_телефона_или_оффлайн"/>Простая платежная форма с QR-кодом для оплаты с телефона или оффлайн<text:bookmark-end text:name="простая_платежная_форма_с_qr-кодом_для_оплаты_с_телефона_или_оффлайн"/></text:h>
      <text:p text:style-name="Text_20_body">Если в форме указать параметр f=1 (Форма №1) то она будет выглядеть так:</text:p>
      <text:p text:style-name="Text_20_body"><draw:frame draw:style-name="media" draw:name="" text:anchor-type="as-char" draw:z-index="0" svg:width="10.31875cm" svg:height="21.537083333333cm"><draw:image xlink:href="Pictures/5ac0f6faa33d1e1f57bc4c8def5f7cfe.png" xlink:type="simple" xlink:show="embed" xlink:actuate="onLoad"/></draw:frame></text:p>
      <text:p text:style-name="Text_20_body">Ссылка на нее <text:a xlink:type="simple" xlink:href="https://secure.onpay.ru/pay/onpay?f=1&amp;price=100&amp;pay_for=test#/">https://secure.onpay.ru/pay/onpay?f=1&amp;price=100&amp;pay_for=test#/</text:a></text:p>
      <text:p text:style-name="Text_20_body">Если сканировать QR-код смартфоном, то на нём откроется эта же платежная форма.<text:line-break/>
Таким образом QR-код можно отправлять в мессенджерах, показывать рядом с товаром<text:line-break/>
на экране и в телефоне, распечатать на этикетке, буклете или визитке.<text:line-break/></text:p>
      <text:p text:style-name="Text_20_body">Используя эту форму вместе с нашим ботом в Telegram, Вы сможете без компьютера <text:line-break/>
мгновенно узнавать о поступлении платежей  и выплат <text:a xlink:type="simple" xlink:href="https://t.me/onpayrubot">https://t.me/onpayrubot</text:a> @onpayrub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