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8839770d917ee06d7be7cf84997d58fb.png"/>
  <manifest:file-entry manifest:media-type="image/png" manifest:full-path="Pictures/fa2a11f051d0b829538151dfa904fd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ootPanel - профессиональный инструмент (биллинг) для организации Вашего интернет-бизнеса. Биллинговая система создана для автоматизированного предоставления услуг хостинга, реселлинга, vps/vds, оплаты аренды выделенных серверов, а так же регистрации доменных имен.<text:line-break/>
<text:line-break/>
К биллингу подключен агрегатор Onpay, настройка не займет много времени.<text:line-break/>
<draw:frame draw:style-name="media" draw:name="" text:anchor-type="as-char" draw:z-index="0" svg:width="35.533541666667cm" style:rel-width="100%" svg:height="17.700625cm" style:rel-height="scale"><draw:image xlink:href="Pictures/8839770d917ee06d7be7cf84997d58fb.png" xlink:type="simple" xlink:show="embed" xlink:actuate="onLoad"/></draw:frame><text:line-break/>
<text:line-break/>
<draw:frame draw:style-name="media" draw:name="" text:anchor-type="as-char" draw:z-index="0" svg:width="17.885833333333cm" style:rel-width="100%" svg:height="5.4239583333333cm" style:rel-height="scale"><draw:image xlink:href="Pictures/fa2a11f051d0b829538151dfa904fd5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