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Вопрос:</text:span> Как сделать интернет-магазин на моем сайте?<text:line-break/></text:p>
      <text:p text:style-name="Text_20_body"><text:span text:style-name="Strong_20_Emphasis">Ответ:</text:span> Очень просто:<text:line-break/>
1. Регистрируйтесь как продавец в torg.onpay.ru и в Onpay.ru.<text:line-break/>
2. Создайте на вашем сайте домен третьего уровня вида market.vash_sait.ru.
3. Пропишите в DNS сервере (управление доменом), запись типа CNAME для своего домена ведущую на наш домен - на torg.onpay.ru (Например, чтобы домен money.vash_sait.ru вел на moybiz, нужно создать CNAME запись вида (точный формат зависит от конкретной панели управления DNS сервером и может отличаться у разных пользователей) - CNAME money.vash_sait.rumoybiz.ru . Таким образом, при заходе на домен money.vash_sait.ru пользователям будет открываться сервер moybiz.ru)
4. Сообщить нам через форму обратной связи свой номер счета в torg.onpay.ru, логин в onpay и название созданного домена. Мы присвоим вам статус администратора.
5. Пришлите структуру каталога ваших товаров, чтобы мы могли ее вам создать. Например:
Книги
-1. Фантастика
-2. Проза
-3. Поэзия
-3.1 Басе
-3.2. Пушкин
6. Пришлите в ответ на это письмо описание и параметры 1-2 товаров, мы их разместим как пример, для дальнейшего размещения вами остальных товаров по этому примеру.</text:p>
      <text:p text:style-name="Text_20_body">Все, вы обладатель собственного магазина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