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6443431b698e5531e4d501706008c90c.png"/>
  <manifest:file-entry manifest:media-type="image/png" manifest:full-path="Pictures/f81cd9f63d3eb2fb850e36f8ba0fc1e5.png"/>
  <manifest:file-entry manifest:media-type="image/png" manifest:full-path="Pictures/2ffe1d438b7d949b54b21906fe8e4a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Уважаемые мёрчанты!<text:line-break/>
В связи с последними изменениями в политике ЦБ, для продолжения платежей онлайн для физлиц и ИП необходимо пройти перерегистрацию как юрлицо. Чтобы зафиксировать изменения в Кабинете продавца нужно:<text:line-break/>
0. Зайти в раздел «Администрирование» - Банковский счёт«. Нажать ссылку «Создать новый» и ввести все параметры нового юрлица.<text:line-break/>
<draw:frame draw:style-name="media" draw:name="" text:anchor-type="as-char" draw:z-index="0" svg:width="15.875cm" svg:height="8.7047916666667cm"><draw:image xlink:href="Pictures/6443431b698e5531e4d501706008c90c.png" xlink:type="simple" xlink:show="embed" xlink:actuate="onLoad"/></draw:frame><text:line-break/>
ВНИМАНИЕ. Сразу после оформления юрлица, оно будет выбрано автоматически.
1. В двух полях вверху страницы кабинета выбрать старый счет и нужный магазин.<text:line-break/>
2. Перейти на вкладку Магазины - Редактирование.<text:line-break/>
<draw:frame draw:style-name="media" draw:name="" text:anchor-type="as-char" draw:z-index="0" svg:width="15.875cm" svg:height="8.09625cm"><draw:image xlink:href="Pictures/f81cd9f63d3eb2fb850e36f8ba0fc1e5.png" xlink:type="simple" xlink:show="embed" xlink:actuate="onLoad"/></draw:frame><text:line-break/>
3. В поле »«Сменить банковский счет на»« выбрать новый счет и Сохранить.<text:line-break/>
<draw:frame draw:style-name="media" draw:name="" text:anchor-type="as-char" draw:z-index="0" svg:width="15.875cm" svg:height="8.969375cm"><draw:image xlink:href="Pictures/2ffe1d438b7d949b54b21906fe8e4a1d.png" xlink:type="simple" xlink:show="embed" xlink:actuate="onLoad"/></draw:frame><text:line-break/>
4. В двух полях вверху страницы кабинета выбрать новый счет и магазин. Вы можете возобновить приём платежей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