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0e46e96110502ca7b3fb8a55ce9f19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Уважаемый Партнёр<text:line-break/>
Уже сегодня у наших общих клиентов появилась возможность он-лайн оплачивать свои покупки в  Вашей компании с помощью дистанционных каналов обслуживания QBANK Связного Банка. <text:line-break/>
<draw:frame draw:style-name="media" draw:name="" text:anchor-type="as-char" draw:z-index="0" svg:width="9.1810416666667cm" svg:height="3.4925cm"><draw:image xlink:href="Pictures/0e46e96110502ca7b3fb8a55ce9f1928.png" xlink:type="simple" xlink:show="embed" xlink:actuate="onLoad"/></draw:frame><text:line-break/>
QBANK – это новый метод оплаты Связного Банка, помощник в управлении финансовой жизнью. Клиенты Связного Банка могут осуществлять он-лайн платежи за товары и услуги без комиссии.<text:line-break/>
Наше сотрудничество осуществляется с помощью платежного агрегатора  Onpay.ru (ООО Магнум) и оборот платежей в рамках данного сервиса постоянно растет. <text:line-break/>
Мы рады вам предложить способ повышения  экономической эффективности сотрудничества, а именно:<text:line-break/>
1. Связной Банк осуществляет рассылку Клиентам Банка о возможности приема платежей на сайте Вашего интернет-магазина.<text:line-break/>
2. Ваша компания размещает новость на сайте интернет-магазина о новом способе оплаты заказов - QBANK Связного Банка, а также осуществляете рассылку своим клиентам с анонсированием Акции «1% от стоимости покупок возвращается плюсами при оплате картами «Связной Банк» и «Картой выгодных покупок».<text:line-break/>
Текст коммуникаций мы с удовольствием предоставим Вам, если подобная программа коммуникаций Вас устроит.<text:line-break/>
Мы уверены, что наше сотрудничество будет интересным и взаимовыгодным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