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0e46e96110502ca7b3fb8a55ce9f1928.png"/>
  <manifest:file-entry manifest:media-type="image/png" manifest:full-path="Pictures/52e854e3c3fda7f58504f479925df05d.png"/>
  <manifest:file-entry manifest:media-type="image/png" manifest:full-path="Pictures/652d9f477fa433801c2e285f79d21fc5.png"/>
  <manifest:file-entry manifest:media-type="image/png" manifest:full-path="Pictures/0dc67e5af38b4dc9cb50fef3157ba62b.png"/>
  <manifest:file-entry manifest:media-type="image/png" manifest:full-path="Pictures/d7f172895a561128b27ac3aae6f1f8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-start text:name="как_оплатить"/>Как оплатить?<text:bookmark-end text:name="как_оплатить"/></text:h>
      <text:p text:style-name="Text_20_body"><text:span text:style-name="Strong_20_Emphasis">QBANK – это новый метод оплаты Связного Банка, помощник в управлении финансовой жизнью.</text:span> Клиенты Связного Банка могут <text:span text:style-name="underline">оплачивать товары/услуги без комиссии</text:span> следующим образом:<text:line-break/>
<text:line-break/>
1. После формирования заказа выберите способ оплаты QBANK<text:line-break/>
<draw:frame draw:style-name="media" draw:name="" text:anchor-type="as-char" draw:z-index="0" svg:width="9.1810416666667cm" svg:height="3.4925cm"><draw:image xlink:href="Pictures/0e46e96110502ca7b3fb8a55ce9f1928.png" xlink:type="simple" xlink:show="embed" xlink:actuate="onLoad"/></draw:frame><text:line-break/>
<text:line-break/>
2. На сайте интернет-банка QBank введите логин и пароль.<text:line-break/>
<draw:frame draw:style-name="media" draw:name="" text:anchor-type="as-char" draw:z-index="0" svg:width="15.875cm" svg:height="16.880416666667cm"><draw:image xlink:href="Pictures/52e854e3c3fda7f58504f479925df05d.png" xlink:type="simple" xlink:show="embed" xlink:actuate="onLoad"/></draw:frame><text:line-break/>
<text:line-break/>
3. После авторизации в интернет-банке QBank, на странице оплаты выберите источник платежа и нажмите «Оплатить».<text:line-break/>
<draw:frame draw:style-name="media" draw:name="" text:anchor-type="as-char" draw:z-index="0" svg:width="15.875cm" svg:height="13.678958333333cm"><draw:image xlink:href="Pictures/652d9f477fa433801c2e285f79d21fc5.png" xlink:type="simple" xlink:show="embed" xlink:actuate="onLoad"/></draw:frame>
<text:line-break/>
4. Подтвердите платеж кодом из СМС.<text:line-break/>
<draw:frame draw:style-name="media" draw:name="" text:anchor-type="as-char" draw:z-index="0" svg:width="15.875cm" svg:height="14.896041666667cm"><draw:image xlink:href="Pictures/0dc67e5af38b4dc9cb50fef3157ba62b.png" xlink:type="simple" xlink:show="embed" xlink:actuate="onLoad"/></draw:frame>
<text:line-break/>
5. Платеж проведен успешно.<text:line-break/>
<draw:frame draw:style-name="media" draw:name="" text:anchor-type="as-char" draw:z-index="0" svg:width="15.875cm" svg:height="10.239375cm"><draw:image xlink:href="Pictures/d7f172895a561128b27ac3aae6f1f8b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