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2b9e4dda50e9ffe9dfb10f76b2f183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telegram_bot_onpay_для_оплаты_в_оффлайн"/>Telegram bot Onpay для оплаты в оффлайн<text:bookmark-end text:name="telegram_bot_onpay_для_оплаты_в_оффлайн"/></text:h>
      <text:p text:style-name="Text_20_body"><draw:frame draw:style-name="media" draw:name="" text:anchor-type="as-char" draw:z-index="0" svg:width="10.054166666667cm" svg:height="19.632083333333cm"><draw:image xlink:href="Pictures/2b9e4dda50e9ffe9dfb10f76b2f183f7.png" xlink:type="simple" xlink:show="embed" xlink:actuate="onLoad"/></draw:frame><text:line-break/>
ВЫСТАВЛЯЙТЕ QR-КОДЫ ДЛЯ ОПЛАТЫ ПОКУПАТЕЛЕМ С ЕГО ТЕЛЕФОНА<text:line-break/>
Telegram bot Onpay позволяет генерировать QR-код и ссылку на платежную форму. QR-код и ссылку можно переслать покупателю или просто дать покупателю сканировать с телефона продавца. Продавец может это сделать, даже если в магазине нет Интернета и кассы, всё это уже встроено в платежный сервис. Платеж проходит мгновенно, уведомление о поступлении платежа поступит в этот же Telegram bot.<text:line-break/>
Покупатель, сканируя QR-код или открыв ссылку на своем телефоне попадает на платежную форму Onpay, где может выбрать чем оплачивать - картой или через СБП. 
Все данные о платеже сумма, магазин, номер заказа сохраняются передаются в QR-коде, покупателю нужно ввести только свой e-mail для получения чека и уведомления о платеже.<text:line-break/></text:p>
      <text:p text:style-name="Text_20_body">УДОБНЫЙ ИНТЕРФЕЙС<text:line-break/>
Для начала использования в МЕНЮ или вручную наберите команду /qr - откроются настройки платежа.<text:line-break/>
Там нужно указать логин магазина в системе onpay.ru, сумму и номер заказа, и нажать «Сгенерировать QR-код».<text:line-break/>
Покажите или перешлите QR-код покупателю. О поступлении оплаты вы увидите в этом же Телеграмм-боте.<text:line-break/></text:p>
      <text:p text:style-name="Text_20_body">ВАМ НЕ ПОТРЕБУЕТСЯ ОНЛАЙН-КАССА<text:line-break/>
В сервисе  onpay.ru к которому подключен бот, касса включена по умолчанию. Покупатель получит чек на указанный при платеже E-mail.<text:line-break/></text:p>
      <text:p text:style-name="Text_20_body"><text:span text:style-name="Strong_20_Emphasis">ВАЖНО! НАСТРОЙКИ ПОДКЛЮЧЕНИЯ</text:span><text:line-break/></text:p>
      <text:p text:style-name="Text_20_body">Если Вы используете уведомления API при приеме платежей, то перед генерацией QR-кода на платежную форму необходимо убедиться, что в Вашем магазине есть заказ с соответствующими параметрами: <text:span text:style-name="Strong_20_Emphasis">номером заказа и суммой</text:span>, иначе Ваш магазин не разрешит делать покупку.<text:line-break/></text:p>
      <text:p text:style-name="Text_20_body">При использовании настройки «Запрета платежей без API» оплата из бота невозможна, т.к. у Вас запрещена оплата без перехода на форму оплаты с Вашего сайта и в ней нет подписи.<text:line-break/></text:p>
      <text:p text:style-name="Text_20_body">Для того, чтобы продолжить использование API и в то же время формировать QR-коды через Telegram bot, рекомендуем создать отдельный магазин в Кабинете продавца, с выключенным API на который можно будет принимать оффлайн-платежи. Для дополнительной информации <text:a xlink:type="simple" xlink:href="https://onpay.ru/about/">обратитесь в поддержку</text:a>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