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842177a8febf8fd4a0a0019f40748c46.png"/>
  <manifest:file-entry manifest:media-type="image/png" manifest:full-path="Pictures/f6f18bad109400b706a785d5c70c2fc7.png"/>
  <manifest:file-entry manifest:media-type="image/png" manifest:full-path="Pictures/117856cbe2aa076d972f6dd4542b5c8b.png"/>
  <manifest:file-entry manifest:media-type="image/png" manifest:full-path="Pictures/d8e3c78c922703b0c5c8f0dfa16f29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тестирование_и_логи"/>5.5. Тестирование и логи<text:bookmark-end text:name="тестирование_и_логи"/></text:h>
      <text:p text:style-name="Text_20_body">Адрес страницы в Кабинете Продавца <text:a xlink:type="simple" xlink:href="https://secure.onpay.ru/tests/new">https://secure.onpay.ru/tests/new</text:a> <text:line-break/>
На закладке <text:span text:style-name="Strong_20_Emphasis">«Тестирование и логи»</text:span> Продавец может провести <text:span text:style-name="Strong_20_Emphasis">тестовые платежи</text:span> и <text:span text:style-name="Strong_20_Emphasis">тестовую валюту</text:span> для проверки настроек своего сервиса.<text:line-break/>
Функция <text:span text:style-name="Strong_20_Emphasis">«Тестирование и логи»</text:span> нужна только для настройки и проверки API. Если Вы не используете API, система вернет некорректные ответы.<text:line-break/>
<text:line-break/>
<text:span text:style-name="Strong_20_Emphasis">Тестовые платежи</text:span> используют тестовую валюту TST, этот модуль размещен в Кабинете продавца для того, чтобы можно было не выходя из него делать платежи, не тратя время на переход к платежной форме, также Кабинет продавца дает <text:span text:style-name="underline">доступ к логам по этим платежам если включено уведомление по API и API верно настроено</text:span>. Поэтому разницы между тем как тестировать (а) в Кабинете продавца инструментом <text:span text:style-name="Strong_20_Emphasis">«Тестовые платежи»</text:span> или (б) через платежную форму (<text:span text:style-name="Strong_20_Emphasis">Тестовая валюта, TST</text:span>) нет. Все логи все равно сохранятся в Кабинете продавца, в списке платежей все равно будут все платежи.<text:line-break/>
Тестовые платежи автоматически удалаются через час после их создания. Здесь же отображаются логи по прошедшим запросам на сайт и из сайта продавца.<text:line-break/>
Вкладка <text:span text:style-name="Strong_20_Emphasis">«Проверить АПИ»</text:span> представляет собой расширенный набор тестов, если посредством <text:span text:style-name="Strong_20_Emphasis">Тестовые платежи</text:span> проверка идет только для валидных ситуаций, то посредством <text:span text:style-name="Strong_20_Emphasis">«Проверить АПИ»</text:span> идет проверка ответа мерчанта при подмене валюты, неправильном md5 и прочее.<text:line-break/>
<text:line-break/>
<text:span text:style-name="Strong_20_Emphasis">Важные особенности:</text:span><text:line-break/>
- платежи в тестовой валюте(TST) не обрабатываются реальным магазином и предназначены только для разработчиков и тестирования API<text:line-break/>
- сумма платежа для <text:span text:style-name="Strong_20_Emphasis">тестовые платежи</text:span> и <text:span text:style-name="Strong_20_Emphasis">тестовая валюта</text:span> НЕ МОЖЕТ быть больше 100 TST, для <text:span text:style-name="Strong_20_Emphasis">«Проверить API«</text:span> сумма ВСЕГДА 100 и 500 (инструкция ниже)<text:line-break/>
- MD5 на стороне магазина проверяется всегда и не отключается в настройках<text:line-break/>
- Выставленные счета привязаны к заказам в магазине, если в магазине нет такого номера заказа на соответствующую сумму при оплате счета программа выдаст ошибку<text:line-break/>
<text:line-break/>
<text:span text:style-name="Strong_20_Emphasis">Вопрос:</text:span> Как проверить что МД5 работает как надо?<text:line-break/>
<text:span text:style-name="Strong_20_Emphasis">Ответ:</text:span> Если платеж прошел (и МД5 включен в опциях), значит правильно.<text:line-break/></text:p>
      <text:h text:style-name="Heading_20_3" text:outline-level="3"><text:bookmark-start text:name="тестовые_платежи"/>5.5.1. Тестовые платежи<text:bookmark-end text:name="тестовые_платежи"/></text:h>
      <text:p text:style-name="Text_20_body"><text:line-break/>
<text:span text:style-name="Strong_20_Emphasis">ОПИСАНИЕ.</text:span><text:line-break/>
«Тестовые платежи» это минимальная проверка перед началом работы, если проходят тестовые платежи, то уже можно запускать сервис. Данный инструмент доступен сразу после регистрации еще до приема платежей, именно его следует использовать перед активацией магазина на прием реальных платежей. <text:line-break/>
<text:line-break/>
<text:span text:style-name="Strong_20_Emphasis">КАК ТЕСТИРОВАТЬ</text:span><text:line-break/>
<text:line-break/>
Проведение первого тестового платежа:<text:line-break/>
<text:line-break/>
Открыть страницу с тестированием можно выбрав пункт «настройки магазина» в главном меню, затем в меню второго уровня выбрать «Тестирование и логи», или перейдя по ссылке «<text:a xlink:type="simple" xlink:href="https://secure.onpay.ru/tests/new">https://secure.onpay.ru/tests/new</text:a>» после того, как Вы вошли в Кабинет продавца.<text:line-break/>
Примечание: Тестирование доступно только если в данный момент у вас выбрана фирма и сайт в верхнем меню, так как тестирование осуществляется для определенного сайта.<text:line-break/>
<text:line-break/>
Внешний вид страницы зеленого кабинета «Тестирование и логи»:<text:line-break/>
<text:line-break/>
<draw:frame draw:style-name="mediacenter" draw:name="" text:anchor-type="paragraph" draw:z-index="0" svg:width="7.9375cm" svg:height="4.7095833333333cm"><draw:image xlink:href="Pictures/842177a8febf8fd4a0a0019f40748c46.png" xlink:type="simple" xlink:show="embed" xlink:actuate="onLoad"/></draw:frame><text:line-break/>
<text:line-break/>
Для использования тестовых платежей поставьте флаг «Включить тестовую валюту», как показано на скриншоте.<text:line-break/>
<text:line-break/>
Для проведения тестового платежа введите сумму в поле «Сумма платежа:» и описание платежа в поле «Платеж за:«<text:line-break/>
 - Сумма платежа - не меньше чем «1.0»<text:line-break/>
 - Платеж за - от 1 до 255 любых символов<text:line-break/>
Далее нажмите кнопку «Создать».<text:line-break/>
<text:line-break/>
Если правильно заполнили поля то увидите сообщение «Платеж сохранен», если где-то была допущена ошибка, то будет сообщение «Ошибка при сохранении или активации платежа».<text:line-break/>
<text:line-break/>
Если платеж создан, то Вы сможете увидеть его нажав ссылку «Платежи» в главном меню, или перейдя по ссылке «<text:a xlink:type="simple" xlink:href="https://secure.onpay.ru/payments">https://secure.onpay.ru/payments</text:a>».<text:line-break/>
<text:line-break/>
Внешний вид страницы зеленого кабинета «Платежи»:<text:line-break/>
<text:line-break/>
<draw:frame draw:style-name="mediacenter" draw:name="" text:anchor-type="paragraph" draw:z-index="0" svg:width="7.9375cm" svg:height="2.0902083333333cm"><draw:image xlink:href="Pictures/f6f18bad109400b706a785d5c70c2fc7.png" xlink:type="simple" xlink:show="embed" xlink:actuate="onLoad"/></draw:frame>
<text:line-break/>
На этой же странице Вы в дальнейшем сможете просматривать все свои платежи.<text:line-break/>
<text:line-break/>
<text:span text:style-name="Strong_20_Emphasis">Проверка API при помощи тестовых платежей:</text:span><text:line-break/>
<text:line-break/>
Чтобы проверить свое API при помощи тестовых платежей, для начала нужно включить флаг «Уведомлять по API», это можно сделать выбрав в главном меню «Настройки магазина», далее нажав «Настройки магазина» в меню второго уровня.<text:line-break/>
Также необходимо заполнить поля «Пароль для API», «URL API» и выбрать тип API<text:line-break/>
 - Пароль для API - используется для подписи запросов, чтобы Вы могли быть уверены, что запрос идет именно от нашего сервиса.<text:line-break/>
 - URL API - адрес, на который будут приходить оповещения.<text:line-break/>
 - тип API - используются 2 варианта:<text:line-break/></text:p>
      <text:p text:style-name="Preformatted_20_Text"><text:s text:c="2"/>Insales -<text:s text:c="2"/>специализированный для магазинов, построенных на платформе Insales.\\<text:line-break/><text:s text:c="2"/>Https1 - общий вариант.\\</text:p>
      <text:p text:style-name="Text_20_body">Также есть возможность выбрать метод отправки запросов в API.<text:line-break/>
<text:line-break/>
Внешний вид страницы зеленого кабинета «Настройки магазина»:<text:line-break/>
<text:line-break/>
<draw:frame draw:style-name="mediacenter" draw:name="" text:anchor-type="paragraph" draw:z-index="0" svg:width="7.9375cm" svg:height="5.318125cm"><draw:image xlink:href="Pictures/117856cbe2aa076d972f6dd4542b5c8b.png" xlink:type="simple" xlink:show="embed" xlink:actuate="onLoad"/></draw:frame>
<text:line-break/>
После того как вы ввели все необходимые данные, нужно нажать кнопку «Сохранить» (возможно потребуется ввести код каптчи).<text:line-break/>
<text:line-break/>
После сохранения настроек вернитесь обратно на страницу «Тестирование и логи» и проведите еще один тестовый платеж.<text:line-break/>
<text:line-break/>
В случае возникновения ошибки, Вы увидите сообщение, которое уведомит Вас о проблеме, возникшей при уведомлении.<text:line-break/>
Уведомлений по каждому платежу должно быть 2, check и pay, но если уведомление check произошло с ошибкой, то pay уведомления не будет.<text:line-break/>
Вы также сможете посмотреть подробности запроса нажав ссылку «Подробнее» на странице «Тестирование и логи» в реестре платежей. Этот инструмент создан специально для отладки вашего API.<text:line-break/>
<text:line-break/>
Внешний вид страницы зеленого кабинета «Тестирование и логи» с сообщением об ошибке в API:<text:line-break/>
<text:line-break/>
<draw:frame draw:style-name="mediacenter" draw:name="" text:anchor-type="paragraph" draw:z-index="0" svg:width="7.9375cm" svg:height="4.8947916666667cm"><draw:image xlink:href="Pictures/d8e3c78c922703b0c5c8f0dfa16f29e9.png" xlink:type="simple" xlink:show="embed" xlink:actuate="onLoad"/></draw:frame>
<text:line-break/>
Если платеж пройдет успешно, то вы увидите сообщение «Платеж сохранен», а также будет 2 запроса в логах, check и pay. Статус платежа можно будет по прежнему посмотреть на странице «Платежи».<text:line-break/></text:p>
      <text:h text:style-name="Heading_20_3" text:outline-level="3"><text:bookmark-start text:name="тестовая_валюта"/>5.5.2. Тестовая валюта<text:bookmark-end text:name="тестовая_валюта"/></text:h>
      <text:p text:style-name="Text_20_body"><text:span text:style-name="Strong_20_Emphasis">ОПИСАНИЕ</text:span><text:line-break/>
Самый простой способ проверки, включен по умолчанию для только что зарегистрировавшихся магазинов. Иными словами, для зарегистрироваашихся, но еще не активированных магазинов - это единственный доступный в платежной форме способ оплаты.<text:line-break/>
<text:line-break/>
<text:span text:style-name="Strong_20_Emphasis">КАК ТЕСТИРОВАТЬ</text:span><text:line-break/>
<text:span text:style-name="Strong_20_Emphasis">Шаг 0.</text:span> Поставьте галочку <text:span text:style-name="Strong_20_Emphasis">«Включить тестовую валюту»</text:span> (если она еще не включена) на странице <text:a xlink:type="simple" xlink:href="https://secure.onpay.ru/tests/new">https://secure.onpay.ru/tests/new</text:a>.<text:line-break/>
<text:span text:style-name="Strong_20_Emphasis">Шаг 1.</text:span> Перейдите в вашу платежную форму. Её адрес доступен на странице <text:a xlink:type="simple" xlink:href="https://secure.onpay.ru/merchants/edit">https://secure.onpay.ru/merchants/edit</text:a> под первой строкой (логин) и имеет вид «<text:a xlink:type="simple" xlink:href="https://secure.onpay.ru/pay/">https://secure.onpay.ru/pay/</text:a>ваш-логин»<text:line-break/>
<text:span text:style-name="Strong_20_Emphasis">Шаг 2.</text:span> Зайти на вашу форму оплаты и оформить платеж с параметрами:<text:line-break/>
 - Сумма платежа - не меньше чем «1.0»<text:line-break/>
 - Платеж за - от 1 до 255 любых символов<text:line-break/>
Если платеж создан, то Вы сможете увидеть его нажав ссылку «Платежи» в главном меню, или перейдя по ссылке «<text:a xlink:type="simple" xlink:href="https://secure.onpay.ru/payments">https://secure.onpay.ru/payments</text:a>».
<text:line-break/></text:p>
      <text:h text:style-name="Heading_20_3" text:outline-level="3"><text:bookmark-start text:name="проверить_api"/>5.5.3. Проверить API<text:bookmark-end text:name="проверить_api"/></text:h>
      <text:p text:style-name="Text_20_body"><text:span text:style-name="Strong_20_Emphasis">ОПИСАНИЕ.</text:span><text:line-break/>
«Проверить АПИ» - полная проверка, включая защиту от сторонних запросов, подмены валюты, недоплату/переплату.<text:line-break/>
<text:line-break/>
<text:span text:style-name="Strong_20_Emphasis">КАК ТЕСТИРОВАТЬ</text:span><text:line-break/>
<text:span text:style-name="Strong_20_Emphasis">Важные особенности:</text:span><text:line-break/>
1. На стороне магазина создаются 10 заказов, в указанной валюте и стоимостью, добавлено для какого товара какой тип запроса будет.<text:line-break/>
2. Тесты работаю только для API Https1 (InSales не нуждается в тестировании), для успешного прохождения требуется настроенное API.<text:line-break/>
<text:line-break/>
<text:span text:style-name="Strong_20_Emphasis">Шаг 0.</text:span> Убедитесь, что у вас включена проверка MD5 на вкладке <text:a xlink:type="simple" xlink:href="https://secure.onpay.ru/merchants/edit">https://secure.onpay.ru/merchants/edit</text:a> и указаны остальные настройки API (API URL, пароль API, тип API).<text:line-break/>
<text:line-break/>
<text:span text:style-name="Strong_20_Emphasis">Шаг 1.</text:span> Перед запуском проверки, создайте в вашем магазине следующие заказы в валюте RUR:<text:line-break/>
Для check запросов заказы <text:span text:style-name="Strong_20_Emphasis">№111, №112, №113, №114, №115 на сумму 500</text:span><text:line-break/>
Для pay запросов заказы <text:span text:style-name="Strong_20_Emphasis">№211, №212, №213, №214, №215 на сумму 100</text:span><text:line-break/>
Для оформления заказов можно использовать форму оплаты или модуль.<text:line-break/>
!!! Заказы должны появиться в «неоплаченных» на странице <text:a xlink:type="simple" xlink:href="https://secure.onpay.ru/payment_orders">https://secure.onpay.ru/payment_orders</text:a> <text:line-break/>
<text:line-break/>
<text:span text:style-name="Strong_20_Emphasis">Шаг 2.</text:span>
Запускаем проверку…<text:line-break/>
<text:span text:style-name="Strong_20_Emphasis">Check:\\</text:span>
[CA] Корректный запрос с оплатой за <text:span text:style-name="Strong_20_Emphasis">№111</text:span> суммой 500 в валюте RUR. Код возврата 0.<text:line-break/>
[CB] Недоплата заказа <text:span text:style-name="Strong_20_Emphasis">№112</text:span> на сумму 500; платеж на 100. Код возврата 2.<text:line-break/>
[CC] Переплата заказа <text:span text:style-name="Strong_20_Emphasis">№113</text:span> на сумму 500; платеж на 1000. Код возврата 3.<text:line-break/>
[CD] Запрос от OnPay с неправильным md5 за товар <text:span text:style-name="Strong_20_Emphasis">№114</text:span> должен быть отклонен. Код возврата 7.<text:line-break/>
[CE] Платеж не в той валюте, заказ <text:span text:style-name="Strong_20_Emphasis">№115</text:span> на 500 RUR, а оплата 500 WMB. Код возврата 3.<text:line-break/>
<text:span text:style-name="Strong_20_Emphasis">Pay:\\</text:span>
[PA] Корректный запрос с оплатой за <text:span text:style-name="Strong_20_Emphasis">№211</text:span> суммой 100 в валюте RUR. Код возврата 0.<text:line-break/>
[PB] Недоплата заказа <text:span text:style-name="Strong_20_Emphasis">№212</text:span> на сумму 100; платеж на 50. Код возврата 3, comment - 'bad_pay'<text:line-break/>
[PC] Переплата заказа <text:span text:style-name="Strong_20_Emphasis">№213</text:span> на сумму 100; платеж на 150. Код возврата 0.<text:line-break/>
[PD] Запрос от OnPay с неправильным md5 за товар <text:span text:style-name="Strong_20_Emphasis">№214</text:span> должен быть отклонен. Код возврата 7, comment - 'bad_pay'<text:line-break/>
[PE] Платеж не в той валюте, заказ <text:span text:style-name="Strong_20_Emphasis">№215</text:span> на 100 RUR, а оплата 100 WMB. Код возврата 3, comment - 'bad_pay'<text:line-break/>
<text:line-break/>
TROUBLESHOOTING<text:line-break/>
[CA] Проверить код возврата, он должен быть равным 0.<text:line-break/>
[CB] 7.1.2. Платеж отклонен получателем.<text:line-break/>
[CC] 7.3.5. Ошибка в параметрах запроса.<text:line-break/>
[CD] 7.3.6. Ошибка авторизации.<text:line-break/>
[CE]7.3.5. Ошибка в параметрах запроса.<text:line-break/>
[PA] Проверить код возврата, он должен быть равным 0.<text:line-break/>
[PB] Код возврата должен быть равным 3, комментарий «bad_pay», убедиться в проверке на недоплату.<text:line-break/>
[PC]Код возврата должен быть равным 0, комментарий «bad_pay», платеж должен пройти, о переплате позаботится Onpay.ru<text:line-break/>
[PD] Код возврата должен быть равным 7, комментарий «bad_pay», требуется проверить md5 Onpay.ru<text:line-break/>
[PE] Код возврата должен быть равным 3, комментарий «bad_pay», убедиться в проверке валют.<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