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jpeg" manifest:full-path="Pictures/860d3f223c5a25ab5e63318514d4ff9f.jpg"/>
  <manifest:file-entry manifest:media-type="image/jpeg" manifest:full-path="Pictures/8cf7925f3b0ae0b2b11e5486e20d86c2.jpg"/>
  <manifest:file-entry manifest:media-type="image/jpeg" manifest:full-path="Pictures/6588575c41fcb9f9e4d2c1d43e5c91d3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" text:anchor-type="as-char" draw:z-index="0" svg:width="25.929166666667cm" style:rel-width="100%" svg:height="13.97cm" style:rel-height="scale"><draw:image xlink:href="Pictures/860d3f223c5a25ab5e63318514d4ff9f.jpg" xlink:type="simple" xlink:show="embed" xlink:actuate="onLoad"/></draw:frame>
<draw:frame draw:style-name="media" draw:name="" text:anchor-type="as-char" draw:z-index="0" svg:width="25.929166666667cm" style:rel-width="100%" svg:height="13.97cm" style:rel-height="scale"><draw:image xlink:href="Pictures/8cf7925f3b0ae0b2b11e5486e20d86c2.jpg" xlink:type="simple" xlink:show="embed" xlink:actuate="onLoad"/></draw:frame>
<draw:frame draw:style-name="media" draw:name="" text:anchor-type="as-char" draw:z-index="0" svg:width="25.929166666667cm" style:rel-width="100%" svg:height="13.97cm" style:rel-height="scale"><draw:image xlink:href="Pictures/6588575c41fcb9f9e4d2c1d43e5c91d3.jpg" xlink:type="simple" xlink:show="embed" xlink:actuate="onLoad"/></draw:frame></text:p>
      <text:p text:style-name="Text_20_body">Контент главной страницы</text:p>
      <text:p text:style-name="Text_20_body">Выбрав этот пункт меню управления вы можете отредактировать содержание главной страницы своего сайта </text:p>
      <text:p text:style-name="Text_20_body">Шаблоны сайта</text:p>
      <text:p text:style-name="Text_20_body">Здесь Вы можете настроить свой индивидуальный вид страниц. </text:p>
      <text:p text:style-name="Text_20_body">Подразделы</text:p>
      <text:p text:style-name="Text_20_body">Вы можете выбрать подразделы, которые будут отображатся на вашем сайте </text:p>
      <text:p text:style-name="Text_20_body">Товары</text:p>
      <text:p text:style-name="Text_20_body">Вы можете выбрать/отменить товары, которые будут отображатся на вашем сайте </text:p>
      <text:p text:style-name="Text_20_body">Размещение своего товара в магазине</text:p>
      <text:p text:style-name="Text_20_body">У Вас есть интересные вещи? 
Разместите БЕСПЛАТНО свой товар прямо сейчас! и получите возможность:</text:p>
      <text:p text:style-name="Text_20_body">продажи прямо на сайте с комиссией всего 1%;
выводить собранную выручку в любой электронной валюте или на р/с.
Для этого Вам необходимо зарегистрироваться как продавец 
После активации вашего аккаунта Вы можете размещать свои товары </text:p>
      <text:p text:style-name="Text_20_body">Подразделы</text:p>
      <text:p text:style-name="Text_20_body">Если Вам не достаточно готовых разделов в структуре каталога товаров, вы можете добавить свои разделы заполнив пустые поля и нажать кнопку «Сохранить»</text:p>
      <text:p text:style-name="Text_20_body">Варианты оплаты и доставки</text:p>
      <text:p text:style-name="Text_20_body">Каждый продавец может настроить свои варианты доставки и оплаты своих товаров </text:p>
      <text:p text:style-name="Text_20_body">Экспорт и импорт товаров</text:p>
      <text:p text:style-name="Text_20_body">Вы можете загружать описания товаров в CSV-файле. Формат файла можно посмотреть, сделав экспорт товаров. </text:p>
      <text:p text:style-name="Text_20_body">Полученный файл можно отредактировать и загрузить обратно на сервер. </text:p>
      <text:p text:style-name="Text_20_body">Загрузить фото</text:p>
      <text:p text:style-name="Text_20_body">Дополнительно можно загрузить отдельные картинки товаров </text:p>
      <text:p text:style-name="Text_20_body">Заказы</text:p>
      <text:p text:style-name="Text_20_body">Все заказы ваших товаром можно увидеть на странице заказов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