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76974ea7d82d702343b39f45401cd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регистрации в сервисе Torg, вам нужно произвести следующие действия:<text:line-break/>
1. Открыть страницу регистрации <text:a xlink:type="simple" xlink:href="http://torg.onpay.ru/registration-seller.html">http://torg.onpay.ru/registration-seller.html</text:a>
<draw:frame draw:style-name="media" draw:name="" text:anchor-type="as-char" draw:z-index="0" svg:width="21.510625cm" style:rel-width="100%" svg:height="23.362708333333cm" style:rel-height="scale"><draw:image xlink:href="Pictures/776974ea7d82d702343b39f45401cd60.png" xlink:type="simple" xlink:show="embed" xlink:actuate="onLoad"/></draw:frame><text:line-break/>
2. Ввести данные о продавце (минимум - поля, обведенные рамкой).<text:line-break/>
ВНИМАНИЕ: Регистрация в сервисе Torg возможна только для юридических и физических лиц, зарегистрированных в сервисе Onpay.<text:line-break/>
<text:line-break/>
См. также: <text:a xlink:type="simple" xlink:href="https://wiki.onpay.ru/doku.php?id=torg-manual">Руководство пользователя сервиса T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