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bc83ef1548e19b8ec5fb4d6b6d52ff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В любой сложной системе неизбежно возникают ошибки. Какие-то ошибки дает сбой техники, в каких-то виноват так называемый «человеческий фактор». Мы делаем все возможное, чтобы наш сервис был максимально работоспособным, а число ошибок сводилось к минимуму. Но что делать, если ошибка все-таки возникла?<text:line-break/></text:p>
      <text:p text:style-name="Text_20_body">Приведем список простых правил для максимально быстрого решения проблемы.<text:line-break/>
1. Успокойтесь. Дышите глубже. Деньги не возникают ниоткуда и не исчезают в никуда. Если человек хочет что-то купить - он подождет 5 минут, если поймет что его проблемой занимаются. Нерешаемых проблем - не существует.<text:line-break/>
2. Если у вас есть несколько минут, ознакомьтесь с рубрикой вопрос-ответ по адресу <text:a xlink:type="simple" xlink:href="http://onpay.ru/faq/">http://onpay.ru/faq/</text:a>. 90% проблем, с которыми Вы можете столкнуться раньше возникали у других пользователей, а значит мы разработали инструкцию как решить эти проблемы.<text:line-break/>
3. Если вы не нашли ответа на свой вопрос, Вы можете зайти на сайт поисковой системы <text:a xlink:type="simple" xlink:href="http://www.google.ru/">http://www.google.ru/</text:a> и искать ответ на ваш вопрос, ограничив поиск сайтом onpay.ru<text:line-break/>
Поисковый запрос должен выглядеть следующим образом:<text:line-break/>
ВАШ ВОПРОС site:onpay.ru<text:line-break/>
Например:<text:line-break/>
Что такое Moybiz? site:onpay.ru<text:line-break/>
Вы наверняка найдете ответ на этот вопрос на предложенных страницах:<text:line-break/>
<draw:frame draw:style-name="media" draw:name="" text:anchor-type="as-char" draw:z-index="0" svg:width="17.039166666667cm" style:rel-width="100%" svg:height="21.43125cm" style:rel-height="scale"><draw:image xlink:href="Pictures/bc83ef1548e19b8ec5fb4d6b6d52ffa8.png" xlink:type="simple" xlink:show="embed" xlink:actuate="onLoad"/></draw:frame><text:line-break/>
4.Мы создали для Вас службу технической поддержки и постоянно повышаем ее эффективность. Если вышеописанные источники Вам не помогли, пожалуйста зайдите на страничку <text:a xlink:type="simple" xlink:href="http://onpay.ru/contacts/">http://onpay.ru/contacts/</text:a> и выберите удобный метод связи. Чтобы проблема была решена быстро и эффективно, Вам нужно заранее подготовить файл или написанный от руки лист с ответами на следующие вопросы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