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901619c88a2844d4c0593a4acf5c27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школа_продавца_onpay.ru"/>Школа Продавца Onpay.ru<text:bookmark-end text:name="школа_продавца_onpay.ru"/></text:h>
      <text:p text:style-name="Text_20_body">Данный раздел вики Onpay.ru создан в помощь Продавцам, и представляет собой обучающий курс, разбитый на 3 уровня:<text:line-break/>
1. «Новичок»<text:line-break/>
2. «Бывалый»<text:line-break/>
3. «Эксперт»<text:line-break/>
<text:line-break/>
Подобная структура позволит разделить материал так, чтобы читатель не пропустил ничего важного, но при этом не читал ничего лишнего (т.е. то, что для него не актуально или уже известно).<text:line-break/>
<text:line-break/>
Данный материал не претендует на полноту описания функций системы, но самое важное и нужное мы на этих страницах затронем.<text:line-break/>
<text:line-break/></text:p>
      <text:h text:style-name="Heading_20_3" text:outline-level="3"><text:bookmark-start text:name="уровень_1._новичок"/>Уровень 1. Новичок.<text:bookmark-end text:name="уровень_1._новичок"/></text:h>
      <text:p text:style-name="Text_20_body"><text:line-break/>
Информация этого уровня может быть полезна следующим категориям интернет-коммерсантов:<text:line-break/>
1. Интересующийся. Человек, который еще не получал доход посредством продажи через интернет, но хочет попробовать.<text:line-break/>
2. Начинающий. Человек, который уже приступил к продажам, но еще не построил эффективную и прибыльную единицу (интернет-магазин, сервис и т.п.)<text:line-break/>
<text:line-break/>
Сервис Onpay.ru позволяет быстро, без комиссий и лишней возни с бумагами подключить все часто используемые методы расчетов в интернете к Вашему сайту. Сервисы, подобные Onpay.ru называются <text:span text:style-name="Strong_20_Emphasis"><text:a xlink:type="simple" xlink:href="https://wiki.onpay.ru/doku.php?id=about">Агрегатор</text:a></text:span>. Подробно о преимуществах агрегации в коммерческом предложении Onpay.ru: <text:span text:style-name="Strong_20_Emphasis"><text:a xlink:type="simple" xlink:href="https://onpay.ru/whyarewe/">https://onpay.ru/whyarewe/</text:a></text:span> <text:line-break/>
<text:line-break/></text:p>
      <text:h text:style-name="Heading_20_2" text:outline-level="2"><text:bookmark-start text:name="начало_работырегистрация_и_активация"/>Начало работы: регистрация и активация<text:bookmark-end text:name="начало_работырегистрация_и_активация"/></text:h>
      <text:p text:style-name="Text_20_body"><text:line-break/>
Для начала работы с Onpay.ru вам нужно всего ничего:<text:line-break/>
1. <text:span text:style-name="Strong_20_Emphasis">Работающий сайт</text:span> (хостинг, доменное имя, каталог товаров или описание услуг).<text:line-break/>
2. <text:span text:style-name="Strong_20_Emphasis">Регистрация в сервисе Onpay.ru</text:span>. После регистрации вы сразу можете войти в <text:span text:style-name="Strong_20_Emphasis"><text:a xlink:type="simple" xlink:href="https://wiki.onpay.ru/doku.php?id=cabinet">Кабинет Продавца</text:a></text:span> - средство управления приемом платежей.<text:line-break/>
3. <text:span text:style-name="Strong_20_Emphasis">Активация приема платежей.</text:span> Процедура ручной проверки модератором работоспособности и понятного наполнения сайта. Только после активации вы сможете получать деньги от покупателей, до этого момента система работает в демонстрационно-тестовом режиме для ознакомления и настройки.<text:line-break/>
<text:line-break/>
<text:span text:style-name="underline">ВНИМАНИЕ: Если вы не прошли три описанных выше этапа - вы не сможете получать платежи. Читайте дальше, познакомьтесь со всеми функциями системы - но не забудьте завершить активацию. Регистрация и активация бесплатны, 1% взимается только с реально пришедших к вам денег.</text:span><text:line-break/>
<text:line-break/></text:p>
      <text:h text:style-name="Heading_20_2" text:outline-level="2"><text:bookmark-start text:name="основные_инструментыкабинет_продавца_и_платежная_форма"/>Основные инструменты: Кабинет Продавца и Платежная Форма<text:bookmark-end text:name="основные_инструментыкабинет_продавца_и_платежная_форма"/></text:h>
      <text:p text:style-name="Text_20_body"><text:line-break/>
Итак, Onpay.ru связывает платежные системы и магазины, а инструментом управления служит <text:a xlink:type="simple" xlink:href="https://wiki.onpay.ru/doku.php?id=cabinet">Кабинет Продавца</text:a>. Доступ в кабинет осуществляется на странице <text:span text:style-name="Strong_20_Emphasis"><text:a xlink:type="simple" xlink:href="https://secure.onpay.ru/user/login">https://secure.onpay.ru/user/login</text:a></text:span>, для входа Вам нужны логин и пароль:<text:line-break/>
<draw:frame draw:style-name="media" draw:name="Вход в кабинет Legend" text:anchor-type="as-char" draw:z-index="0" svg:width="12.752916666667cm"><draw:text-box><text:p text:style-name="legendcenter"><draw:frame draw:style-name="media" draw:name="Вход в кабинет" text:anchor-type="as-char" draw:z-index="0" svg:width="12.752916666667cm" svg:height="10.186458333333cm"><draw:image xlink:href="Pictures/901619c88a2844d4c0593a4acf5c27d0.png" xlink:type="simple" xlink:show="embed" xlink:actuate="onLoad"/></draw:frame>Вход в кабинет</text:p></draw:text-box></draw:frame><text:line-break/>
Onpay.ru также связывает Покупателя и платежные системы, а связующим звеном является <text:span text:style-name="Strong_20_Emphasis"><text:a xlink:type="simple" xlink:href="https://wiki.onpay.ru/doku.php?id=pay-form">Платежная форма (форма оплаты)</text:a></text:span><text:line-break/>
Как выглядит форма и как она работает - описано на странице по ссылке выше. В рамках данного урока не будет рассматриваться возможность изменение цветов, полей, верстки формы оплаты (такой функционал будет рассмотрен в Уроке 2). На первом этапе достаточно знать как обеспечить эффективную работу формы. Сделать это просто: достаточно включить в Кабинете максимальное количество платежных систем. См. <text:span text:style-name="Strong_20_Emphasis"><text:a xlink:type="simple" xlink:href="https://wiki.onpay.ru/doku.php?id=my_office#платежные_системы">Включение платежных систем</text:a></text:span>.<text:line-break/>
<text:line-break/>
Как открыть и/или разместить платежную форму на сайте? Совсем просто: достаточно дать ссылку на нее, ссылка имеет следующий вид: <text:a xlink:type="simple" xlink:href="https://secure.onpay.ru/pay/">https://secure.onpay.ru/pay/</text:a>ВАШ_ЛОГИН?f=7, например платежная форма самой Onpay.ru располагается по адресу: <text:span text:style-name="Strong_20_Emphasis"><text:a xlink:type="simple" xlink:href="https://secure.onpay.ru/pay/onpay?f=7">https://secure.onpay.ru/pay/onpay?f=7</text:a></text:span>. Вы можете перейти на нее прямо сейчас и посмотреть как она выглядит и как работает.<text:line-break/>
<text:line-break/></text:p>
      <text:h text:style-name="Heading_20_2" text:outline-level="2"><text:bookmark-start text:name="подключение_бесплатно._договор_не_нужен"/>Подключение бесплатно. Договор не нужен.<text:bookmark-end text:name="подключение_бесплатно._договор_не_нужен"/></text:h>
      <text:p text:style-name="Text_20_body"><text:line-break/>
На данном этапе уже можно получать платежи через данную форму (при условии активации магазина!). Напомним, что:<text:line-break/>
1. Сервис абсолютно бесплатен, берется лишь 1% комиссии за вывод денег, принятых при помощи Onpay.ru<text:line-break/>
2. Начать работу с системой можно даже не имея домена и сайта (при помощи сервиса <text:span text:style-name="Strong_20_Emphasis"><text:a xlink:type="simple" xlink:href="https://wiki.onpay.ru/doku.php?id=torg">сервиса TORG</text:a>)</text:span>.<text:line-break/>
3. Мы работаем с физическими лицами, договор заключать не нужно. Договор нужен только при необходимости вывода на р/с.<text:line-break/>
<text:line-break/>
Более подробно о регистрации, активации и заключении договора можно прочитать на странице <text:span text:style-name="Strong_20_Emphasis"><text:a xlink:type="simple" xlink:href="https://wiki.onpay.ru/doku.php?id=howtostart">Регистрация и активация</text:a></text:span><text:line-break/>
<text:line-break/></text:p>
      <text:h text:style-name="Heading_20_3" text:outline-level="3"><text:bookmark-start text:name="уроки"/>УРОКИ<text:bookmark-end text:name="уроки"/></text:h>
      <text:p text:style-name="Text_20_body"><text:line-break/>
<text:a xlink:type="simple" xlink:href="http://wiki.onpay.ru/doku.php?id=wm_in">УРОК 1. Подключение WebMoney.</text:a>
<text:line-break/>
<text:line-break/>
Смотри также ответы на вопросы:<text:line-break/>
1. <text:a xlink:type="simple" xlink:href="https://wiki.onpay.ru/doku.php?id=non-commercial">Какие у вас требования к некоммерческим организациям, занимающихся благотворительностью?</text:a> <text:line-break/>
2. <text:a xlink:type="simple" xlink:href="https://wiki.onpay.ru/doku.php?id=browser-error">Не могу зарегистрироваться: у меня запрашивают проверочный код, а ни картинки, ни поля ввода на странице нет!</text:a><text:line-break/>
3. <text:a xlink:type="simple" xlink:href="https://wiki.onpay.ru/doku.php?id=password">Я забыл пароль. Как мне его восстановить?</text:a><text:line-break/>
4. <text:a xlink:type="simple" xlink:href="https://wiki.onpay.ru/doku.php?id=error-6">Политика Onpay.ru по возвратам платежей</text:a><text:line-break/>
5. <text:a xlink:type="simple" xlink:href="https://wiki.onpay.ru/doku.php?id=glossary">Словарь терминов</text:a><text:line-break/>
6. <text:a xlink:type="simple" xlink:href="https://wiki.onpay.ru/doku.php?id=ukraine-cis">Прием платежей в Украине и СНГ</text:a><text:line-break/>
7. Тарифы <text:a xlink:type="simple" xlink:href="https://onpay.ru/pricing">https://onpay.ru/pricing</text:a><text:line-break/>
8. <text:a xlink:type="simple" xlink:href="https://wiki.onpay.ru/doku.php?id=about">О сервисе Onpay.ru</text:a><text:line-break/></text:p>
      <text:p text:style-name="Text_20_body"><text:line-break/></text:p>
      <text:h text:style-name="Heading_20_3" text:outline-level="3"><text:bookmark-start text:name="уровень_2._бывалый"/>Уровень 2. Бывалый.<text:bookmark-end text:name="уровень_2._бывалый"/></text:h>
      <text:p text:style-name="Text_20_body"><text:line-break/>
Информация этого уровня рассчитана на тех, кто уже познакомился с системой Onpay.ru, то есть как минимум зарегистрировался и имеет представление, что такое <text:a xlink:type="simple" xlink:href="https://wiki.onpay.ru/doku.php?id=cabinet">Кабинет Продавца</text:a> и <text:a xlink:type="simple" xlink:href="https://wiki.onpay.ru/doku.php?id=pay-form">Платежная форма (форма оплаты)</text:a>. В уроках этого уровня будут рассмотрены самые важные настройки системы, не требующие специальных навыков или знаний. Фактически мы познакомимся с <text:a xlink:type="simple" xlink:href="https://wiki.onpay.ru/doku.php?id=cabinet">Кабинетом Продавца</text:a> и <text:a xlink:type="simple" xlink:href="https://wiki.onpay.ru/doku.php?id=pay-form">Платежной формой (форма оплаты)</text:a>. Тонкие настройки и возможности интеграции будут рассмотрены на Уровне 3.<text:line-break/>
<text:line-break/></text:p>
      <text:h text:style-name="Heading_20_2" text:outline-level="2"><text:bookmark-start text:name="платежный_модульзачем_он_нужен"/>Платежный модуль: зачем он нужен?<text:bookmark-end text:name="платежный_модульзачем_он_нужен"/></text:h>
      <text:p text:style-name="Text_20_body">Мы уже знаем, что форма оплаты имеет определенный адрес и все что нужно покупателю это зайти на форму оплаты, заполнить несколько полей, выбрать удобный способ оплаты и получить инструкции для завершения оплаты. По просьбам наших Клиентов мы создали ряд модулей, которые обеспечивают базовую интеграцию с самыми популярными платформами интернет-магазинов в Рунете.<text:line-break/>
Базовая интеграция дает следующие преимущества:<text:line-break/>
1.<text:span text:style-name="Strong_20_Emphasis"> Сумма указывается автоматически, это обеспечивает «Корзина» Магазина, куда покупатель «складывает» товары и получает итоговую сумму к оплате.</text:span> Альтернативой модулю в данном функционале является ручной ввод суммы для каждого товара и кнопка «Купить» для каждого товара отдельно.<text:line-break/>
2. <text:span text:style-name="Strong_20_Emphasis">Сумма и остальные параметры автоматически вводится в базу данных Магазина.</text:span> Это преимущество модулей не столь велико, т.к. Кабинет Продавца Onpay.ru имеет собственную базу данных. <text:line-break/>
<text:line-break/>
Если Вы не нашли модуль, который подходит к Вашей платформе, Вы можете создать собственный модуль на основе API (протокол уведомления о платежах) своими силами или при помощи наших партнеров-программистов: <text:span text:style-name="Strong_20_Emphasis"><text:a xlink:type="simple" xlink:href="http://onpaysolutions.ru/developers/">http://onpaysolutions.ru/developers/</text:a></text:span>
<text:line-break/>
Onpay имеет ряд модулей для легкой интеграции приема платежей на сайтах, созданных на базе распространенных CMS.<text:line-break/>
Скачайте модуль для вашего сайта на <text:a xlink:type="simple" xlink:href="http://onpaysolutions.ru/">http://onpaysolutions.ru/</text:a>
<text:line-break/></text:p>
      <text:h text:style-name="Heading_20_2" text:outline-level="2"><text:bookmark-start text:name="кабинет_продавцаинструменты"/>Кабинет Продавца: инструменты.<text:bookmark-end text:name="кабинет_продавцаинструменты"/></text:h>
      <text:p text:style-name="Text_20_body">В данном уроке мы перечислим самые важные операции, доступные в Кабинете Продавца. Операции будут перечислены простым перечнем с кратким описанием и ссылкой на раздел руководства пользователя.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    Функционал        </text:p>
          </table:table-cell>
          <table:table-cell office:value-type="string" table:style-name="tableheader">
            <text:p text:style-name="Table_20_Heading">     Краткое описание    </text:p>
          </table:table-cell>
          <table:table-cell office:value-type="string" table:style-name="tableheader">
            <text:p text:style-name="Table_20_Heading">     Ссылка на инструкцию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1. Вывод денег на расчетный счет</text:span> </text:p>
          </table:table-cell>
          <table:table-cell office:value-type="string" table:style-name="tablecell">
            <text:p text:style-name="tablealignleft"> Вывод на р/с доступен только для юр. лиц и ИП, заключивших договор с Onpay.ru   </text:p>
          </table:table-cell>
          <table:table-cell office:value-type="string" table:style-name="tablecell">
            <text:p text:style-name="tablealignleft"> <text:a xlink:type="simple" xlink:href="https://wiki.onpay.ru/doku.php?id=my_office_-_out#вывести_из_системы_на_расчетный_счет_для_заключивших_договор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. Вывод в Платежный Кабинет Onpay.ru</text:span> </text:p>
          </table:table-cell>
          <table:table-cell office:value-type="string" table:style-name="tablecell">
            <text:p text:style-name="tablealignleft"> Вывод с целью оплаты услуг сотовой связи и интернет, покупки товаров участников Onpay.ru   </text:p>
          </table:table-cell>
          <table:table-cell office:value-type="string" table:style-name="tablecell">
            <text:p text:style-name="tablealignleft"> <text:a xlink:type="simple" xlink:href="https://wiki.onpay.ru/doku.php?id=my_office_-_out#вывести_из_системы_в_кошелек_onpay_для_зарегистрированных_пользователей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3. Передача денег другому пользователю</text:span> </text:p>
          </table:table-cell>
          <table:table-cell office:value-type="string" table:style-name="tablecell">
            <text:p text:style-name="tablealignleft"> Только для зарегистрированных в Onpay.ru продавцов.   </text:p>
          </table:table-cell>
          <table:table-cell office:value-type="string" table:style-name="tablecell">
            <text:p text:style-name="tablealignleft"> <text:a xlink:type="simple" xlink:href="https://wiki.onpay.ru/doku.php?id=my_office_-_out#вывести_из_системы_в_кошелек_onpay_для_зарегистрированных_пользователей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4. Вывод на оплату услуг</text:span> </text:p>
          </table:table-cell>
          <table:table-cell office:value-type="string" table:style-name="tablecell">
            <text:p text:style-name="tablealignleft"> Оплата сотового телефона, интернет и проч.   </text:p>
          </table:table-cell>
          <table:table-cell office:value-type="string" table:style-name="tablecell">
            <text:p text:style-name="tablealignleft"> <text:a xlink:type="simple" xlink:href="https://wiki.onpay.ru/doku.php?id=my_office_-_out#другие_способы_вывода_денег_из_системы_onpay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5. Обмен (конвертация) денег</text:span> </text:p>
          </table:table-cell>
          <table:table-cell office:value-type="string" table:style-name="tablecell">
            <text:p text:style-name="tablealignleft"> Перевод денег из одной системы в другую. Вывод в электронные деньги.  </text:p>
          </table:table-cell>
          <table:table-cell office:value-type="string" table:style-name="tablecell">
            <text:p text:style-name="tablealignleft"> <text:a xlink:type="simple" xlink:href="https://wiki.onpay.ru/doku.php?id=my_office_-_out#обмен_конвертация_денег_в_onpay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6. Реестр платежей с фильтрами</text:span> </text:p>
          </table:table-cell>
          <table:table-cell office:value-type="string" table:style-name="tablecell">
            <text:p text:style-name="tablealignleft"> Удобное и наглядное представление денежных потоков.  </text:p>
          </table:table-cell>
          <table:table-cell office:value-type="string" table:style-name="tablecell">
            <text:p text:style-name="tablealignleft"> <text:a xlink:type="simple" xlink:href="https://wiki.onpay.ru/doku.php?id=my_office_-_register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7. Автоматический вывод на расчетный счет</text:span> </text:p>
          </table:table-cell>
          <table:table-cell office:value-type="string" table:style-name="tablecell">
            <text:p text:style-name="tablealignleft"> Автоматический запрос на вывод 100.000 рублей при соответствующем балансе на счету. Только по договору.  </text:p>
          </table:table-cell>
          <table:table-cell office:value-type="string" table:style-name="tablecell">
            <text:p text:style-name="tablealignleft"> <text:a xlink:type="simple" xlink:href="https://wiki.onpay.ru/doku.php?id=payments_out#вывод_на_расчетный_счет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8. Ордера</text:span> </text:p>
          </table:table-cell>
          <table:table-cell office:value-type="string" table:style-name="tablecell">
            <text:p text:style-name="tablealignleft"> Удобное и наглядное представление денежных потоков.  </text:p>
          </table:table-cell>
          <table:table-cell office:value-type="string" table:style-name="tablecell">
            <text:p text:style-name="tablealignleft"> <text:a xlink:type="simple" xlink:href="https://wiki.onpay.ru/doku.php?id=my_office_-_orders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9. Выставление счета</text:span> </text:p>
          </table:table-cell>
          <table:table-cell office:value-type="string" table:style-name="tablecell">
            <text:p text:style-name="tablealignleft">Создание уникальной ссылки для однократной оплаты   </text:p>
          </table:table-cell>
          <table:table-cell office:value-type="string" table:style-name="tablecell">
            <text:p text:style-name="tablealignleft"> <text:a xlink:type="simple" xlink:href="https://wiki.onpay.ru/doku.php?id=my_office#выставление_счета">Инструкция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10. Ежемесячные отчеты</text:span> </text:p>
          </table:table-cell>
          <table:table-cell office:value-type="string" table:style-name="tablecell">
            <text:p text:style-name="tablealignleft">Ежемесячные отчеты с возможность скачивания подписанного акта    </text:p>
          </table:table-cell>
          <table:table-cell office:value-type="string" table:style-name="tablecell">
            <text:p text:style-name="tablealignleft"> <text:a xlink:type="simple" xlink:href="https://wiki.onpay.ru/doku.php?id=my_office#выставление_счета">Инструкция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