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b1064a10d192d393ef9c538d8bf2b295.jpg"/>
  <manifest:file-entry manifest:media-type="image/jpeg" manifest:full-path="Pictures/57cd57fb4d05ab42e0d87678e70dcbdb.jpg"/>
  <manifest:file-entry manifest:media-type="image/jpeg" manifest:full-path="Pictures/3313936758ff5ee9de2ac14ae00b46aa.jpg"/>
  <manifest:file-entry manifest:media-type="image/jpeg" manifest:full-path="Pictures/8cc19856a1f71aceed8d2eb0b372ddb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Бесплатный платежный модуль Onpay.ru для интернет-магазинов на основе CMS Drupal с плагином Ubercart позволяет принимать Яндекс.Деньги, WebMoney, пластиковые карты VISA и MasterCard, а также множество других интернет-валют.</text:span><text:line-break/>
<draw:frame draw:style-name="media" draw:name="" text:anchor-type="as-char" draw:z-index="0" svg:width="3.8364583333333cm" svg:height="2.5135416666667cm"><draw:image xlink:href="Pictures/b1064a10d192d393ef9c538d8bf2b295.jpg" xlink:type="simple" xlink:show="embed" xlink:actuate="onLoad"/></draw:frame><text:line-break/></text:p>
      <text:h text:style-name="Heading_20_3" text:outline-level="3"><text:bookmark-start text:name="установка_платежного_модуля_для_ubercart_2.x_на_drupal_6.x"/>Установка платежного модуля для Ubercart 2.x на Drupal 6.x<text:bookmark-end text:name="установка_платежного_модуля_для_ubercart_2.x_на_drupal_6.x"/></text:h>
      <text:p text:style-name="Text_20_body"><text:span text:style-name="Strong_20_Emphasis">Дистрибутив:</text:span><text:line-break/>
Скачать платежный модуль Onpay.ru для Ubercart 2.x на Drupal 6.x:<text:line-break/>
<text:a xlink:type="simple" xlink:href="http://www.onpay.ru/drupal/uc_onpay_drupal6.7z">http://www.onpay.ru/drupal/uc_onpay_drupal6.7z</text:a><text:line-break/>
<text:line-break/>
В первую очередь, необходимо распаковать содержимое архива платежного модуля Onpay.ru в папку modules движка Drupal:<text:line-break/>
<text:line-break/>
После чего, активировать его в <text:span text:style-name="Strong_20_Emphasis">Управление › Конструкция сайта › Модули</text:span> <text:line-break/>
<draw:frame draw:style-name="media" draw:name="" text:anchor-type="as-char" draw:z-index="0" svg:width="16.933333333333cm" svg:height="6.6939583333333cm"><draw:image xlink:href="Pictures/57cd57fb4d05ab42e0d87678e70dcbdb.jpg" xlink:type="simple" xlink:show="embed" xlink:actuate="onLoad"/></draw:frame><text:line-break/>
<text:line-break/>
Если файл перевода Русского языка не будет установлен автоматически, в <text:span text:style-name="Strong_20_Emphasis">Управление › Конструкция сайта › Перевод интерфейса › Импорт</text:span> импортируйте файл uc_onpay / translations / uc_onpay.ru.po
<text:line-break/></text:p>
      <text:h text:style-name="Heading_20_3" text:outline-level="3"><text:bookmark-start text:name="установка_платежного_модуля_для_ubercart_3.x_на_drupal_7.x"/>Установка платежного модуля для Ubercart 3.x на Drupal 7.x<text:bookmark-end text:name="установка_платежного_модуля_для_ubercart_3.x_на_drupal_7.x"/></text:h>
      <text:p text:style-name="Text_20_body"><text:span text:style-name="Strong_20_Emphasis">Дистрибутив:</text:span><text:line-break/>
Скачать платежный модуль Onpay.ru для Ubercart 3.x на Drupal 7.x:<text:line-break/>
<text:a xlink:type="simple" xlink:href="http://www.onpay.ru/drupal/uc_onpay_drupal7.7z">http://www.onpay.ru/drupal/uc_onpay_drupal7.7z</text:a><text:line-break/>
В первую очередь, необходимо распаковать содержимое архива платежного модуля Onpay.ru в папку modules движка Drupal:<text:line-break/>
<text:line-break/>
После чего, активировать его в <text:span text:style-name="Strong_20_Emphasis">Панель инструментов › Модули</text:span>
<text:line-break/>
Если файл перевода Русского языка не будет установлен автоматически, в <text:span text:style-name="Strong_20_Emphasis">Панель инструментов › Настройки › Регион и язык › Перевод интерфейса › Импорт</text:span> импортируйте файл uc_onpay / translations / uc_onpay.ru.po<text:line-break/>
<text:line-break/></text:p>
      <text:h text:style-name="Heading_20_3" text:outline-level="3"><text:bookmark-start text:name="настройки_в_личном_кабинете_onpay.ru_для_ubercart_на_drupal_6_7"/>Настройки в Личном Кабинете Onpay.ru для Ubercart на Drupal 6/7<text:bookmark-end text:name="настройки_в_личном_кабинете_onpay.ru_для_ubercart_на_drupal_6_7"/></text:h>
      <text:p text:style-name="Text_20_body"><text:line-break/>
В <text:a xlink:type="simple" xlink:href="http://wiki.onpay.ru/doku.php?id=cabinet">Личном Кабинете</text:a> Onpay.ru (Настройки магазина) необходимо настроить параметры API IN: <text:line-break/></text:p>
      <text:p text:style-name="Preformatted_20_Text"> Уведомлять по API - Да <text:line-break/> Проверять MD5 на ссылках - Да <text:line-break/> URL API: http://вашдомен/uc_onpay/done <text:line-break/> Пароль для API IN: a2su3ig8y - ваш секретный код, который будет нужен при настройках платежного модуля Onpay.ru в Drupal Ubercart <text:line-break/> {{:onpay-drupal3.jpg|}}\\</text:p>
      <text:p text:style-name="Text_20_body"> <text:line-break/></text:p>
      <text:h text:style-name="Heading_20_3" text:outline-level="3"><text:bookmark-start text:name="настройка_платежного_модуля_onpay.ru_для_ubercart_на_drupal_6"/>Настройка платежного модуля Onpay.ru для Ubercart на Drupal 6<text:bookmark-end text:name="настройка_платежного_модуля_onpay.ru_для_ubercart_на_drupal_6"/></text:h>
      <text:p text:style-name="Text_20_body"><text:line-break/>
В Управление › Управление магазином › Настройки › Настройки оплаты › Способы оплаты включите способ Onpay.ru , ниже найдите раскрывающуюся форму Настройки метода Onpay.ru и укажите Ваш Логин в сервисе Onpay.ru, Ключ API IN, Курс валюты для зачисления в Onpay.ru. Сохраните настройки.<text:line-break/>
<draw:frame draw:style-name="media" draw:name="" text:anchor-type="as-char" draw:z-index="0" svg:width="16.933333333333cm" svg:height="13.546666666667cm"><draw:image xlink:href="Pictures/3313936758ff5ee9de2ac14ae00b46aa.jpg" xlink:type="simple" xlink:show="embed" xlink:actuate="onLoad"/></draw:frame><text:line-break/>
<text:line-break/></text:p>
      <text:h text:style-name="Heading_20_3" text:outline-level="3"><text:bookmark-start text:name="настройка_платежного_модуля_onpay.ru_для_ubercart_на_drupal_7"/>Настройка платежного модуля Onpay.ru для Ubercart на Drupal 7<text:bookmark-end text:name="настройка_платежного_модуля_onpay.ru_для_ubercart_на_drupal_7"/></text:h>
      <text:p text:style-name="Text_20_body"><text:line-break/>
В Панель инструментов › Управление магазином › Настройки › Настройки оплаты › Способы оплаты включите способ Onpay.ru, ниже найдите раскрывающуюся форму Настройки метода Onpay.ru и укажите Ваш Логин в системе Onpay.ru, Ключ API IN, Курс валюты для зачисления в Onpay.ru. Сохраните настройки.<text:line-break/></text:p>
      <text:h text:style-name="Heading_20_3" text:outline-level="3"><text:bookmark-start text:name="оплата_в_ubercart_на_drupal_6_7"/>Оплата в Ubercart на Drupal 6/7<text:bookmark-end text:name="оплата_в_ubercart_на_drupal_6_7"/></text:h>
      <text:p text:style-name="Text_20_body"><text:line-break/>
После выбора способа оплаты Onpay.ru и подтверждения заказа выводится платежная форма Onpay.ru для оплаты Яндекс.Деньгами, WebMoney, VISA и т.д.<text:line-break/>
<draw:frame draw:style-name="media" draw:name="" text:anchor-type="as-char" draw:z-index="0" svg:width="16.933333333333cm" svg:height="13.546666666667cm"><draw:image xlink:href="Pictures/8cc19856a1f71aceed8d2eb0b372ddb5.jpg" xlink:type="simple" xlink:show="embed" xlink:actuate="onLoad"/></draw:frame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