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9f06432dfd96124205db4bc701e3a7cc.png"/>
  <manifest:file-entry manifest:media-type="image/png" manifest:full-path="Pictures/7815d7d4072a7254fd300edabece9cda.png"/>
  <manifest:file-entry manifest:media-type="image/png" manifest:full-path="Pictures/89600da9b43b89bd9c6834c4fcc9ee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еречисляйте деньги партнерам! Также удобно делать манибек в случае ошибок покупателей. <text:line-break/>
Достаточно иметь e-mail пользователя и он получит средства в свой Кабинет Покупателя <text:a xlink:type="simple" xlink:href="http://wallet.onpay.ru/">http://wallet.onpay.ru/</text:a>. <text:line-break/>
<text:line-break/>
После регистрации и получения первых платежей от покупателей, вы можете зайти в Кабинет Продавца <text:a xlink:type="simple" xlink:href="https://secure.onpay.ru/login">https://secure.onpay.ru/login</text:a> и на экране Выплаты <text:a xlink:type="simple" xlink:href="https://secure.onpay.ru/accounts">https://secure.onpay.ru/accounts</text:a>, обнаружите суммы в RUR и других валютах. Для передачи денег на e-mail адресата нужно поменять передаваемую сумму в WOP (Кабинет покупателя):<text:line-break/>
<draw:frame draw:style-name="media" draw:name="Обменять в WOP Legend" text:anchor-type="as-char" draw:z-index="0" svg:width="15.875cm"><draw:text-box><text:p text:style-name="legendcenter"><draw:frame draw:style-name="media" draw:name="Обменять в WOP" text:anchor-type="as-char" draw:z-index="0" svg:width="15.875cm" svg:height="6.3764583333333cm"><draw:image xlink:href="Pictures/9f06432dfd96124205db4bc701e3a7cc.png" xlink:type="simple" xlink:show="embed" xlink:actuate="onLoad"/></draw:frame>Обменять в WOP</text:p></draw:text-box></draw:frame><text:line-break/>
Соответствующая сумма появится в строке WOP:<text:line-break/>
<draw:frame draw:style-name="media" draw:name="WOP Кабинет покупателя Legend" text:anchor-type="as-char" draw:z-index="0" svg:width="15.875cm"><draw:text-box><text:p text:style-name="legendcenter"><draw:frame draw:style-name="media" draw:name="WOP Кабинет покупателя" text:anchor-type="as-char" draw:z-index="0" svg:width="15.875cm" svg:height="13.202708333333cm"><draw:image xlink:href="Pictures/7815d7d4072a7254fd300edabece9cda.png" xlink:type="simple" xlink:show="embed" xlink:actuate="onLoad"/></draw:frame>WOP Кабинет покупателя</text:p></draw:text-box></draw:frame><text:line-break/>
<text:line-break/>
Достаточно ввести e-mail получателя и деньги будут отправлены:<text:line-break/>
<draw:frame draw:style-name="media" draw:name="E-mail получателя Legend" text:anchor-type="as-char" draw:z-index="0" svg:width="15.875cm"><draw:text-box><text:p text:style-name="legendcenter"><draw:frame draw:style-name="media" draw:name="E-mail получателя" text:anchor-type="as-char" draw:z-index="0" svg:width="15.875cm" svg:height="7.699375cm"><draw:image xlink:href="Pictures/89600da9b43b89bd9c6834c4fcc9eede.png" xlink:type="simple" xlink:show="embed" xlink:actuate="onLoad"/></draw:frame>E-mail получателя</text:p></draw:text-box></draw:frame><text:line-break/>
Вы также можете ввести код протекции и комментарий.<text:line-break/>
<text:line-break/>
Для массовых выплат мы реализовали соответствующее АПИ.<text:line-break/>
Вы можете найти всю необходимую информацию в документации Onpay API 2.0<text:line-break/>
<text:a xlink:type="simple" xlink:href="http://wiki.onpay.ru/doku.php?id=description_of_the_api#">http://wiki.onpay.ru/doku.php?id=description_of_the_api#</text:a>вывод_в_кабинеты_покупателей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