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6241e03e5437b8befcf32598ea7c5eba.png"/>
  <manifest:file-entry manifest:media-type="image/png" manifest:full-path="Pictures/d0dd7e16884c7bdd7b39f24eb821f3e0.png"/>
  <manifest:file-entry manifest:media-type="image/png" manifest:full-path="Pictures/d58d90b8bc6093154d1db95a86370fd8.png"/>
  <manifest:file-entry manifest:media-type="image/png" manifest:full-path="Pictures/438bd947e8867a46c9e0266c87c2a9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плата_из_личного_кабинета_onpay.ru"/>Оплата из личного кабинета Onpay.ru<text:bookmark-end text:name="оплата_из_личного_кабинета_onpay.ru"/></text:h>
      <text:h text:style-name="Heading_20_3" text:outline-level="3"><text:bookmark-start text:name="шаг_1._войти_в_личный_кабинет"/>Шаг 1. Войти в Личный кабинет<text:bookmark-end text:name="шаг_1._войти_в_личный_кабинет"/></text:h>
      <text:p text:style-name="Text_20_body">Помимо стандартного варианта <text:span text:style-name="Strong_20_Emphasis">логин-пароль</text:span>, теперь можно войти одним кликом из соцсетей <text:span text:style-name="Strong_20_Emphasis">FB</text:span> и <text:span text:style-name="Strong_20_Emphasis">VK</text:span>:<text:line-break/>
<draw:frame draw:style-name="media" draw:name="?400| Legend" text:anchor-type="as-char" draw:z-index="0" svg:width="23.151041666667cm" style:rel-width="100%"><draw:text-box><text:p text:style-name="legendcenter"><draw:frame draw:style-name="media" draw:name="?400|" text:anchor-type="as-char" draw:z-index="0" svg:width="23.151041666667cm" style:rel-width="100%" svg:height="21.775208333333cm" style:rel-height="scale"><draw:image xlink:href="Pictures/6241e03e5437b8befcf32598ea7c5eba.png" xlink:type="simple" xlink:show="embed" xlink:actuate="onLoad"/></draw:frame>?400|</text:p></draw:text-box></draw:frame><text:line-break/></text:p>
      <text:h text:style-name="Heading_20_3" text:outline-level="3"><text:bookmark-start text:name="шаг_2._сделать_заказ_на_сайте"/>Шаг 2. Сделать заказ на сайте<text:bookmark-end text:name="шаг_2._сделать_заказ_на_сайте"/></text:h>
      <text:p text:style-name="Text_20_body">выбрав в форме оплаты «<text:span text:style-name="Strong_20_Emphasis">Оплатить из личного кабинета</text:span>»:<text:line-break/>
<draw:frame draw:style-name="media" draw:name="" text:anchor-type="as-char" draw:z-index="0" svg:width="15.583958333333cm" svg:height="26.9875cm"><draw:image xlink:href="Pictures/d0dd7e16884c7bdd7b39f24eb821f3e0.png" xlink:type="simple" xlink:show="embed" xlink:actuate="onLoad"/></draw:frame><text:line-break/></text:p>
      <text:h text:style-name="Heading_20_3" text:outline-level="3"><text:bookmark-start text:name="шаг_3._ввести_пароль_от_личного_кабинета"/>Шаг 3. Ввести пароль от Личного кабинета<text:bookmark-end text:name="шаг_3._ввести_пароль_от_личного_кабинета"/></text:h>
      <text:p text:style-name="Text_20_body"><draw:frame draw:style-name="media" draw:name="" text:anchor-type="as-char" draw:z-index="0" svg:width="15.71625cm" svg:height="26.643541666667cm"><draw:image xlink:href="Pictures/d58d90b8bc6093154d1db95a86370fd8.png" xlink:type="simple" xlink:show="embed" xlink:actuate="onLoad"/></draw:frame><text:line-break/></text:p>
      <text:h text:style-name="Heading_20_3" text:outline-level="3"><text:bookmark-start text:name="шаг_4._оплата_завершена"/>Шаг 4. Оплата завершена<text:bookmark-end text:name="шаг_4._оплата_завершена"/></text:h>
      <text:p text:style-name="Text_20_body"><draw:frame draw:style-name="media" draw:name="" text:anchor-type="as-char" draw:z-index="0" svg:width="15.927916666667cm" svg:height="10.689166666667cm"><draw:image xlink:href="Pictures/438bd947e8867a46c9e0266c87c2a93e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