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256e8215f10a3c1f88ad1936e8deaf29.png"/>
  <manifest:file-entry manifest:media-type="image/png" manifest:full-path="Pictures/69c9fae15b6fed610913b18f3251a778.png"/>
  <manifest:file-entry manifest:media-type="image/png" manifest:full-path="Pictures/8079c0a86e54fb18e9fb01ce647a39dc.png"/>
  <manifest:file-entry manifest:media-type="image/png" manifest:full-path="Pictures/33ac4bc497dc1d95740d4e9dc75de969.png"/>
  <manifest:file-entry manifest:media-type="image/png" manifest:full-path="Pictures/afb8d3d17d6f284e65f6bd1d9e2155a1.png"/>
  <manifest:file-entry manifest:media-type="image/png" manifest:full-path="Pictures/3181179e6b188a7d2ed0905fbe8e3f3c.png"/>
  <manifest:file-entry manifest:media-type="image/png" manifest:full-path="Pictures/1a6732d56929d239aac6c1c2e5a93e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описание_api_для_кошелька_wallet.onpay.ru_beta"/>Описание API для кошелька wallet.onpay.ru (Beta)<text:bookmark-end text:name="описание_api_для_кошелька_wallet.onpay.ru_beta"/></text:h>
      <text:h text:style-name="Heading_20_3" text:outline-level="3"><text:bookmark-start text:name="подключение_платежной_системы_onpay_v._1.0"/>Подключение платежной системы Onpay  v. 1.0<text:bookmark-end text:name="подключение_платежной_системы_onpay_v._1.0"/></text:h>
      <text:p text:style-name="Text_20_body">Для подключения приема платежей необходимо на Вашем сайте или странице в соцсети разместить нашу платежную форму.<text:line-break/>
Это можно сделать в виде простой ссылки или всплывающего модального окна.</text:p>
      <text:p text:style-name="Text_20_body"><text:span text:style-name="Strong_20_Emphasis">Простая ссылка:</text:span><text:line-break/>
Самый короткий вариант ссылки:<text:line-break/>
<text:a xlink:type="simple" xlink:href="https://wallet.onpay.ru/open_form?value=100&amp;recipient_phone=79991111111">https://wallet.onpay.ru/open_form?value=100&amp;recipient_phone=79991111111</text:a><text:line-break/>
Обязательные параметры:<text:line-break/>
value=100&amp;recipient_phone=79991111111 (сумма руб. и получатель)<text:line-break/>
Не обязательные параметры:<text:line-break/>
&amp;commissioner_phone=79992222222 - получатель комиссии<text:line-break/>
&amp;payer_phone=79993333333 - плательщик<text:line-break/>
&amp;commission=10 — комиссия в процентах не более 50%<text:line-break/>
&amp;pay_for=test — наименование заказа<text:line-break/>
&amp;comment=test — комментарий<text:line-break/></text:p>
      <text:p text:style-name="Text_20_body">Самый короткий вариант ссылки:<text:line-break/>
<text:a xlink:type="simple" xlink:href="https://wallet.onpay.ru/open_form?value=100&amp;recipient_phone=79991111111">https://wallet.onpay.ru/open_form?value=100&amp;recipient_phone=79991111111</text:a><text:line-break/></text:p>
      <text:p text:style-name="Text_20_body"><text:span text:style-name="Strong_20_Emphasis">Всплывающее модальное окно:</text:span><text:line-break/>
Для размещения всплывающего окна, необходимо подключить на сайте разместить скрипт:<text:line-break/>
<text:span text:style-name="Emphasis">&lt;script src=«<text:a xlink:type="simple" xlink:href="https://secure.onpay.ru/scripts/wallet_frame.js">https://secure.onpay.ru/scripts/wallet_frame.js</text:a>»&gt;&lt;/script&gt;</text:span><text:line-break/>
Далее нужно добавить к обработчику события оплаты (например, при нажатии кнопки «Оплатить» на вашем сайте) следующий JS код, указав требуемую сумму, номер телефона получателя платежа и получателя комиссии, если таковой имеется.</text:p>
      <text:p text:style-name="Text_20_body"><draw:frame draw:style-name="media" draw:name="" text:anchor-type="as-char" draw:z-index="0" svg:width="17.568333333333cm" style:rel-width="100%" svg:height="6.2441666666667cm" style:rel-height="scale"><draw:image xlink:href="Pictures/256e8215f10a3c1f88ad1936e8deaf29.png" xlink:type="simple" xlink:show="embed" xlink:actuate="onLoad"/></draw:frame></text:p>
      <text:p text:style-name="Text_20_body">В случае, если вам известен номер телефона плательщика, его можно указать на этом шаге. Если номер не известен, плательщик введет его во фрейме. Вы можете передать описание товара и комментарий в полях pay_for и comment.<text:line-break/>
Обязательные поля лишь:<text:line-break/>
recipient_phone: 79991111111<text:line-break/>
value: 100<text:line-break/></text:p>
      <text:h text:style-name="Heading_20_3" text:outline-level="3"><text:bookmark-start text:name="настройки_api"/>Настройки API<text:bookmark-end text:name="настройки_api"/></text:h>
      <text:p text:style-name="Text_20_body"><text:span text:style-name="Emphasis">(Только если хотите настроить на сайте автоматическую обработку платежей)</text:span></text:p>
      <text:p text:style-name="Text_20_body">В личном кабинете кошелька Onpay на странице платежной ссылки.<text:line-break/>
<text:a xlink:type="simple" xlink:href="https://wallet.onpay.ru/#/business_card">https://wallet.onpay.ru/#/business_card</text:a> присутствуют настройки API:</text:p>
      <text:p text:style-name="Text_20_body"><draw:frame draw:style-name="media" draw:name="" text:anchor-type="as-char" draw:z-index="0" svg:width="20.558125cm" style:rel-width="100%" svg:height="9.3927083333333cm" style:rel-height="scale"><draw:image xlink:href="Pictures/69c9fae15b6fed610913b18f3251a778.png" xlink:type="simple" xlink:show="embed" xlink:actuate="onLoad"/></draw:frame>
<draw:frame draw:style-name="media" draw:name="Настройки API Legend" text:anchor-type="as-char" draw:z-index="0" svg:width="20.558125cm" style:rel-width="100%"><draw:text-box><text:p text:style-name="legendcenter"><draw:frame draw:style-name="media" draw:name="Настройки API" text:anchor-type="as-char" draw:z-index="0" svg:width="20.558125cm" style:rel-width="100%" svg:height="9.3927083333333cm" style:rel-height="scale"><draw:image xlink:href="Pictures/8079c0a86e54fb18e9fb01ce647a39dc.png" xlink:type="simple" xlink:show="embed" xlink:actuate="onLoad"/></draw:frame>Настройки API</text:p></draw:text-box></draw:frame></text:p>
      <text:p text:style-name="Text_20_body">Логин — это номер телефона, на который зарегистрирован Личный Кабинет.<text:line-break/>
Для включения API нужно указать ключ и ссылку на модуль, взаимодействующий с API на вашем сайте. Эти же логин и ключ нужно указать в модуле.</text:p>
      <text:p text:style-name="Text_20_body">Ключ — это произвольная строка, при помощи который ваш модуль будет подписывать ответы по API. Вы можете его сгенерировать при помощи кнопки «Изменить».<text:line-break/>
Поле «Ссылка на модуль» будет содержать ссылку на метод API на вашем сайте который будет отвечать на запрос подтверждения проведения перевода.</text:p>
      <text:p text:style-name="Text_20_body">Ссылка на модуль — это ссылка на модуль на вашем сайте, который будет получать и отвечать на запросы API в формате POST.<text:line-break/>
Внимание! Если вы включили, но не настроили API платежи в Ваш адрес будут отклоняться!</text:p>
      <text:h text:style-name="Heading_20_3" text:outline-level="3"><text:bookmark-start text:name="порядок_работы_api"/>Порядок работы API<text:bookmark-end text:name="порядок_работы_api"/></text:h>
      <text:p text:style-name="Text_20_body">При создании платежа выполняется POST запрос в модуль по ссылке, которая находится в Настройках API в поле «Ссылка на модуль».<text:line-break/></text:p>
      <text:p text:style-name="Text_20_body"><text:span text:style-name="Strong_20_Emphasis">Параметры запроса:</text:span>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Название                                </text:p>
          </table:table-cell>
          <table:table-cell office:value-type="string" table:style-name="tableheader">
            <text:p text:style-name="Table_20_Heading"> Тип                                        </text:p>
          </table:table-cell>
          <table:table-cell office:value-type="string" table:style-name="tableheader">
            <text:p text:style-name="Table_20_Heading"> Описание                                            </text:p>
          </table:table-cell>
        </table:table-row>
        <table:table-row>
          <table:table-cell office:value-type="string" table:style-name="tablecell">
            <text:p text:style-name="tablealignleft"> order_id                                </text:p>
          </table:table-cell>
          <table:table-cell office:value-type="string" table:style-name="tablecell">
            <text:p text:style-name="tablealignleft"> integer (целое число)                      </text:p>
          </table:table-cell>
          <table:table-cell office:value-type="string" table:style-name="tablecell">
            <text:p text:style-name="tablealignleft"> Номер ордера в кошельке (например 1234567890)       </text:p>
          </table:table-cell>
        </table:table-row>
        <table:table-row>
          <table:table-cell office:value-type="string" table:style-name="tablecell">
            <text:p text:style-name="tablealignleft"> payer_phone                             </text:p>
          </table:table-cell>
          <table:table-cell office:value-type="string" table:style-name="tablecell">
            <text:p text:style-name="tablealignleft"> string (текст 11 цифр)                     </text:p>
          </table:table-cell>
          <table:table-cell office:value-type="string" table:style-name="tablecell">
            <text:p text:style-name="tablealignleft"> Телефон плательщика  (например 79991111111)         </text:p>
          </table:table-cell>
        </table:table-row>
        <table:table-row>
          <table:table-cell office:value-type="string" table:style-name="tablecell">
            <text:p text:style-name="tablealignleft"> value                                   </text:p>
          </table:table-cell>
          <table:table-cell office:value-type="string" table:style-name="tablecell">
            <text:p text:style-name="tablealignleft"> float (число с двумя знаками после запятой)</text:p>
          </table:table-cell>
          <table:table-cell office:value-type="string" table:style-name="tablecell">
            <text:p text:style-name="tablealignleft"> Сумма в рублях (например 100.00)                    </text:p>
          </table:table-cell>
        </table:table-row>
        <table:table-row>
          <table:table-cell office:value-type="string" table:style-name="tablecell">
            <text:p text:style-name="tablealignleft"> recipient_phone                         </text:p>
          </table:table-cell>
          <table:table-cell office:value-type="string" table:style-name="tablecell">
            <text:p text:style-name="tablealignleft"> string (текст 11 цифр)                     </text:p>
          </table:table-cell>
          <table:table-cell office:value-type="string" table:style-name="tablecell">
            <text:p text:style-name="tablealignleft"> Номер получателя (например 79992222222)             </text:p>
          </table:table-cell>
        </table:table-row>
        <table:table-row>
          <table:table-cell office:value-type="string" table:style-name="tablecell">
            <text:p text:style-name="tablealignleft"> commission (может быть пустым)          </text:p>
          </table:table-cell>
          <table:table-cell office:value-type="string" table:style-name="tablecell">
            <text:p text:style-name="tablealignleft"> float (число с двумя знаками после запятой)</text:p>
          </table:table-cell>
          <table:table-cell office:value-type="string" table:style-name="tablecell">
            <text:p text:style-name="tablealignleft"> Комиссия в процентах (например 3 или 3.00)          </text:p>
          </table:table-cell>
        </table:table-row>
        <table:table-row>
          <table:table-cell office:value-type="string" table:style-name="tablecell">
            <text:p text:style-name="tablealignleft"> commissioner_phone (может быть пустым)  </text:p>
          </table:table-cell>
          <table:table-cell office:value-type="string" table:style-name="tablecell">
            <text:p text:style-name="tablealignleft"> string (текст 11 цифр)                     </text:p>
          </table:table-cell>
          <table:table-cell office:value-type="string" table:style-name="tablecell">
            <text:p text:style-name="tablealignleft"> Телефон комиссионера (например 79993333333)         </text:p>
          </table:table-cell>
        </table:table-row>
        <table:table-row>
          <table:table-cell office:value-type="string" table:style-name="tablecell">
            <text:p text:style-name="tablealignleft"> pay_for (может быть пустым)             </text:p>
          </table:table-cell>
          <table:table-cell office:value-type="string" table:style-name="tablecell">
            <text:p text:style-name="tablealignleft"> string (текст 40 знаков)                   </text:p>
          </table:table-cell>
          <table:table-cell office:value-type="string" table:style-name="tablecell">
            <text:p text:style-name="tablealignleft"> Артикул или заказ (например Туфли АА243-17)         </text:p>
          </table:table-cell>
        </table:table-row>
        <table:table-row>
          <table:table-cell office:value-type="string" table:style-name="tablecell">
            <text:p text:style-name="tablealignleft"> comment (может быть пустым)             </text:p>
          </table:table-cell>
          <table:table-cell office:value-type="string" table:style-name="tablecell">
            <text:p text:style-name="tablealignleft"> string (текст 40 знаков)                   </text:p>
          </table:table-cell>
          <table:table-cell office:value-type="string" table:style-name="tablecell">
            <text:p text:style-name="tablealignleft"> Комментарий (например Привезите завтра с 11)        </text:p>
          </table:table-cell>
        </table:table-row>
        <table:table-row>
          <table:table-cell office:value-type="string" table:style-name="tablecell">
            <text:p text:style-name="tablealignleft"> sign                                    </text:p>
          </table:table-cell>
          <table:table-cell office:value-type="string" table:style-name="tablecell">
            <text:p text:style-name="tablealignleft"> string (текст 32 знака)                    </text:p>
          </table:table-cell>
          <table:table-cell office:value-type="string" table:style-name="tablecell">
            <text:p text:style-name="tablealignleft"> Подпись (например 9c2c61f27b088b654e7c3194fabe6ab4) </text:p>
          </table:table-cell>
        </table:table-row>
        <table:table-row>
          <table:table-cell office:value-type="string" table:style-name="tablecell">
            <text:p text:style-name="tablealignleft"> timestamp                               </text:p>
          </table:table-cell>
          <table:table-cell office:value-type="string" table:style-name="tablecell">
            <text:p text:style-name="tablealignleft"> string (Формат %Y-%m-%d %H:%M:%S)          </text:p>
          </table:table-cell>
          <table:table-cell office:value-type="string" table:style-name="tablecell">
            <text:p text:style-name="tablealignleft"> Дата Время (например 2017-01-01 11:22:33)           </text:p>
          </table:table-cell>
        </table:table-row>
      </table:table>
      <text:p text:style-name="Text_20_body">В качестве подписи используется хэш по алгоритму md5 в шестнадцатеричной системе счисления, по строке:<text:line-break/>
order_id — Номер ордера в кошельке<text:line-break/>
recipient_phone — Номер получателя<text:line-break/>
valye — Сумма<text:line-break/>
user_api_key — Ключ который находиться в настройках API в кошельке<text:line-break/>
«wallet#{order_id}#{recipient_phone}#{value}#{user_api_key}»</text:p>
      <text:p text:style-name="Text_20_body"><text:span text:style-name="Strong_20_Emphasis">Параметры ответа:</text:span>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Название                                </text:p>
          </table:table-cell>
          <table:table-cell office:value-type="string" table:style-name="tableheader">
            <text:p text:style-name="Table_20_Heading"> Тип                                        </text:p>
          </table:table-cell>
          <table:table-cell office:value-type="string" table:style-name="tableheader">
            <text:p text:style-name="Table_20_Heading"> Описание                                            </text:p>
          </table:table-cell>
        </table:table-row>
        <table:table-row>
          <table:table-cell office:value-type="string" table:style-name="tablecell">
            <text:p text:style-name="tablealignleft"> order_id                                </text:p>
          </table:table-cell>
          <table:table-cell office:value-type="string" table:style-name="tablecell">
            <text:p text:style-name="tablealignleft"> integer (целое число)                      </text:p>
          </table:table-cell>
          <table:table-cell office:value-type="string" table:style-name="tablecell">
            <text:p text:style-name="tablealignleft"> Номер ордера в кошельке (например 1234567890)       </text:p>
          </table:table-cell>
        </table:table-row>
        <table:table-row>
          <table:table-cell office:value-type="string" table:style-name="tablecell">
            <text:p text:style-name="tablealignleft"> pay_for                                 </text:p>
          </table:table-cell>
          <table:table-cell office:value-type="string" table:style-name="tablecell">
            <text:p text:style-name="tablealignleft"> string (текст 40 знаков)                   </text:p>
          </table:table-cell>
          <table:table-cell office:value-type="string" table:style-name="tablecell">
            <text:p text:style-name="tablealignleft"> Артикул или заказ (например Туфли АА243-17)         </text:p>
          </table:table-cell>
        </table:table-row>
        <table:table-row>
          <table:table-cell office:value-type="string" table:style-name="tablecell">
            <text:p text:style-name="tablealignleft"> payer_phone                             </text:p>
          </table:table-cell>
          <table:table-cell office:value-type="string" table:style-name="tablecell">
            <text:p text:style-name="tablealignleft"> string (текст 11 цифр)                     </text:p>
          </table:table-cell>
          <table:table-cell office:value-type="string" table:style-name="tablecell">
            <text:p text:style-name="tablealignleft"> Телефон плательщика  (например 79991111111)         </text:p>
          </table:table-cell>
        </table:table-row>
        <table:table-row>
          <table:table-cell office:value-type="string" table:style-name="tablecell">
            <text:p text:style-name="tablealignleft"> status                                  </text:p>
          </table:table-cell>
          <table:table-cell office:value-type="string" table:style-name="tablecell">
            <text:p text:style-name="tablealignleft"> string (текст до 20 знаков)                </text:p>
          </table:table-cell>
          <table:table-cell office:value-type="string" table:style-name="tablecell">
            <text:p text:style-name="tablealignleft"> Статус платежа: 0 — успех, все остальное отмена     </text:p>
          </table:table-cell>
        </table:table-row>
        <table:table-row>
          <table:table-cell office:value-type="string" table:style-name="tablecell">
            <text:p text:style-name="tablealignleft"> sign                                    </text:p>
          </table:table-cell>
          <table:table-cell office:value-type="string" table:style-name="tablecell">
            <text:p text:style-name="tablealignleft"> string (текст 32 знака)                    </text:p>
          </table:table-cell>
          <table:table-cell office:value-type="string" table:style-name="tablecell">
            <text:p text:style-name="tablealignleft"> Подпись (например 9c2c61f27b088b654e7c3194fabe6ab4) </text:p>
          </table:table-cell>
        </table:table-row>
      </table:table>
      <text:p text:style-name="Text_20_body">Подпись хэш по алгоритму mb5 в шестнадцатеричной системы счисления, по строке:<text:line-break/>
«wallet#{order_id}#{phone}#{status}#{user_api_key}«<text:line-break/></text:p>
      <text:p text:style-name="Text_20_body">Статус 0 в случае успеха, любой другой - в случае неудачи.<text:line-break/>
Если статус 0 и подпись совпадает, то тогда идут последующие проверки и в случае удачи выполняется перевод.<text:line-break/></text:p>
      <text:p text:style-name="Text_20_body">Перевод на основную сумму можно отменить или принять, перевод комиссии скрыт и принимается при создании.</text:p>
      <text:h text:style-name="Heading_20_3" text:outline-level="3"><text:bookmark-start text:name="пошаговый_процесс_успешной_оплаты"/>Пошаговый процесс успешной оплаты<text:bookmark-end text:name="пошаговый_процесс_успешной_оплаты"/></text:h>
      <text:p text:style-name="Text_20_body">Шаг 1 Клиент вводит свой номер телефона. Шаг пропускается, если телефон плательщика (payer_phone) уже указан в ссылке. </text:p>
      <text:p text:style-name="Text_20_body"><draw:frame draw:style-name="media" draw:name="" text:anchor-type="as-char" draw:z-index="0" svg:width="7.6729166666667cm" svg:height="11.615208333333cm"><draw:image xlink:href="Pictures/33ac4bc497dc1d95740d4e9dc75de969.png" xlink:type="simple" xlink:show="embed" xlink:actuate="onLoad"/></draw:frame></text:p>
      <text:p text:style-name="Text_20_body">Шаг 2  Клиент вводит свой пароль от личного кабинета Wallet.Onpay.ru (Минимум 8 символов)</text:p>
      <text:p text:style-name="Text_20_body"><draw:frame draw:style-name="media" draw:name="" text:anchor-type="as-char" draw:z-index="0" svg:width="7.7258333333333cm" svg:height="11.377083333333cm"><draw:image xlink:href="Pictures/afb8d3d17d6f284e65f6bd1d9e2155a1.png" xlink:type="simple" xlink:show="embed" xlink:actuate="onLoad"/></draw:frame> <draw:frame draw:style-name="media" draw:name="" text:anchor-type="as-char" draw:z-index="0" svg:width="7.62cm" svg:height="11.377083333333cm"><draw:image xlink:href="Pictures/3181179e6b188a7d2ed0905fbe8e3f3c.png" xlink:type="simple" xlink:show="embed" xlink:actuate="onLoad"/></draw:frame></text:p>
      <text:p text:style-name="Text_20_body">Шаг 3  Сообщение об успехе!</text:p>
      <text:p text:style-name="Text_20_body"><draw:frame draw:style-name="media" draw:name="" text:anchor-type="as-char" draw:z-index="0" svg:width="7.5670833333333cm" svg:height="11.324166666667cm"><draw:image xlink:href="Pictures/1a6732d56929d239aac6c1c2e5a93ef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