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33ac4bc497dc1d95740d4e9dc75de969.png"/>
  <manifest:file-entry manifest:media-type="image/png" manifest:full-path="Pictures/afb8d3d17d6f284e65f6bd1d9e2155a1.png"/>
  <manifest:file-entry manifest:media-type="image/png" manifest:full-path="Pictures/3181179e6b188a7d2ed0905fbe8e3f3c.png"/>
  <manifest:file-entry manifest:media-type="image/png" manifest:full-path="Pictures/1a6732d56929d239aac6c1c2e5a93e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экраны_оплаты"/>Экраны оплаты<text:bookmark-end text:name="экраны_оплаты"/></text:h>
      <text:p text:style-name="Text_20_body">Ввод логина - номера телефона плательщика<text:line-break/>
QR код позволяет перенести оплату в телефон или сканировать QR код с бумажного ценника<text:line-break/>
<draw:frame draw:style-name="media" draw:name="" text:anchor-type="as-char" draw:z-index="0" svg:width="7.6729166666667cm" svg:height="11.615208333333cm"><draw:image xlink:href="Pictures/33ac4bc497dc1d95740d4e9dc75de969.png" xlink:type="simple" xlink:show="embed" xlink:actuate="onLoad"/></draw:frame></text:p>
      <text:p text:style-name="Text_20_body">Ввод пароля от кошелька<text:line-break/>
<draw:frame draw:style-name="media" draw:name="" text:anchor-type="as-char" draw:z-index="0" svg:width="7.7258333333333cm" svg:height="11.377083333333cm"><draw:image xlink:href="Pictures/afb8d3d17d6f284e65f6bd1d9e2155a1.png" xlink:type="simple" xlink:show="embed" xlink:actuate="onLoad"/></draw:frame></text:p>
      <text:p text:style-name="Text_20_body">Пароль минимум 8 знаков<text:line-break/>
<draw:frame draw:style-name="media" draw:name="" text:anchor-type="as-char" draw:z-index="0" svg:width="7.62cm" svg:height="11.377083333333cm"><draw:image xlink:href="Pictures/3181179e6b188a7d2ed0905fbe8e3f3c.png" xlink:type="simple" xlink:show="embed" xlink:actuate="onLoad"/></draw:frame></text:p>
      <text:p text:style-name="Text_20_body">Завершение оплаты<text:line-break/>
<draw:frame draw:style-name="media" draw:name="" text:anchor-type="as-char" draw:z-index="0" svg:width="7.5670833333333cm" svg:height="11.324166666667cm"><draw:image xlink:href="Pictures/1a6732d56929d239aac6c1c2e5a93ef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