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8b419286037010f51bd8492bef571d79.png"/>
  <manifest:file-entry manifest:media-type="image/png" manifest:full-path="Pictures/70d36dc2b565c3b2a75626b8cb650c0a.png"/>
  <manifest:file-entry manifest:media-type="image/png" manifest:full-path="Pictures/5f8715ccdff833372a778645ca22067b.png"/>
  <manifest:file-entry manifest:media-type="image/png" manifest:full-path="Pictures/d5c8fef805a612fee7436ca7aece9630.png"/>
  <manifest:file-entry manifest:media-type="image/png" manifest:full-path="Pictures/0d45ae1a05e8448a9b9b0bf8e0536cef.png"/>
  <manifest:file-entry manifest:media-type="image/png" manifest:full-path="Pictures/2fdbc8b0d8bb684b5c466b5c93d0a17d.png"/>
  <manifest:file-entry manifest:media-type="image/png" manifest:full-path="Pictures/21eddfc493c99438a6dbe96cf5b59502.png"/>
  <manifest:file-entry manifest:media-type="image/png" manifest:full-path="Pictures/c4d2e5635ad588bd3e8ee463d6cea88c.png"/>
  <manifest:file-entry manifest:media-type="image/png" manifest:full-path="Pictures/4a0e34dda706f3a7ab791bb9eb607d32.png"/>
  <manifest:file-entry manifest:media-type="image/png" manifest:full-path="Pictures/380642ae9e52361cbb6625eaca09f31f.png"/>
  <manifest:file-entry manifest:media-type="image/png" manifest:full-path="Pictures/35fcb1340262d4e78e1198a43d5a31c1.png"/>
  <manifest:file-entry manifest:media-type="image/png" manifest:full-path="Pictures/8d7b5e12813512f6a4b3a3972aa4cb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рием_платежей_с_карт_на_счет_или_электронные_деньги_за_2.5_и_на_карту_за_1.7"/>Прием платежей с карт на счет или электронные деньги за 2.5% и на карту за 1.7%<text:bookmark-end text:name="прием_платежей_с_карт_на_счет_или_электронные_деньги_за_2.5_и_на_карту_за_1.7"/></text:h>
      <text:p text:style-name="Text_20_body">В Личном Кабинете, указав свою карту, вы можете получать на нее платежи в размере до 599 000 руб в месяц.<text:line-break/></text:p>
      <text:p text:style-name="Text_20_body">Настройка за 5 минут:<text:line-break/></text:p>
      <text:p text:style-name="Text_20_body">Зарегистрируйтесь здесь<text:line-break/>
<draw:frame draw:style-name="media" draw:name="" text:anchor-type="as-char" draw:z-index="0" svg:width="15.875cm" svg:height="19.923125cm"><draw:image xlink:href="Pictures/8b419286037010f51bd8492bef571d79.png" xlink:type="simple" xlink:show="embed" xlink:actuate="onLoad"/></draw:frame><text:line-break/></text:p>
      <text:p text:style-name="Text_20_body">При регистрации укажите мобильный телефон. Получите на него код и подтвердите им свой придуманный пароль.<text:line-break/>
<draw:frame draw:style-name="media" draw:name="" text:anchor-type="as-char" draw:z-index="0" svg:width="15.875cm" svg:height="21.060833333333cm"><draw:image xlink:href="Pictures/70d36dc2b565c3b2a75626b8cb650c0a.png" xlink:type="simple" xlink:show="embed" xlink:actuate="onLoad"/></draw:frame><text:line-break/></text:p>
      <text:p text:style-name="Text_20_body">В кабинете, в выпадающем списке выберите раздел «Личные данные»<text:line-break/>
<draw:frame draw:style-name="media" draw:name="" text:anchor-type="as-char" draw:z-index="0" svg:width="15.875cm" svg:height="8.1491666666667cm"><draw:image xlink:href="Pictures/5f8715ccdff833372a778645ca22067b.png" xlink:type="simple" xlink:show="embed" xlink:actuate="onLoad"/></draw:frame><text:line-break/></text:p>
      <text:p text:style-name="Text_20_body">Заполните обязательные разделы и паспортные данные<text:line-break/>
<draw:frame draw:style-name="media" draw:name="" text:anchor-type="as-char" draw:z-index="0" svg:width="15.875cm" svg:height="14.605cm"><draw:image xlink:href="Pictures/d5c8fef805a612fee7436ca7aece9630.png" xlink:type="simple" xlink:show="embed" xlink:actuate="onLoad"/></draw:frame><text:line-break/></text:p>
      <text:p text:style-name="Text_20_body">Заполните паспортные данные<text:line-break/>
<draw:frame draw:style-name="media" draw:name="" text:anchor-type="as-char" draw:z-index="0" svg:width="14.710833333333cm" svg:height="22.251458333333cm"><draw:image xlink:href="Pictures/0d45ae1a05e8448a9b9b0bf8e0536cef.png" xlink:type="simple" xlink:show="embed" xlink:actuate="onLoad"/></draw:frame><text:line-break/></text:p>
      <text:p text:style-name="Text_20_body">Укажите одно из двух или оба - Ваш ИНН или СНИЛС<text:line-break/>
СНИЛС - это Ваш пенсионный номер, он указан карточке «Страховое свидетельство государственного пенсионного страхования»<text:line-break/>
Нажмите «Сохранить»<text:line-break/>
<draw:frame draw:style-name="media" draw:name="" text:anchor-type="as-char" draw:z-index="0" svg:width="14.843125cm" svg:height="18.282708333333cm"><draw:image xlink:href="Pictures/2fdbc8b0d8bb684b5c466b5c93d0a17d.png" xlink:type="simple" xlink:show="embed" xlink:actuate="onLoad"/></draw:frame><text:line-break/></text:p>
      <text:p text:style-name="Text_20_body">В выпадающем списке выберите раздел «Мои карты»<text:line-break/>
<draw:frame draw:style-name="media" draw:name="" text:anchor-type="as-char" draw:z-index="0" svg:width="15.875cm" svg:height="10.054166666667cm"><draw:image xlink:href="Pictures/21eddfc493c99438a6dbe96cf5b59502.png" xlink:type="simple" xlink:show="embed" xlink:actuate="onLoad"/></draw:frame><text:line-break/></text:p>
      <text:p text:style-name="Text_20_body">Укажите номер вашей карты.<text:line-break/>
Только карты VISA или Master Card любого Российского банка.<text:line-break/>
Нажмите «Добавить карту» и потом «Вернуться в кошелек».<text:line-break/>
<draw:frame draw:style-name="media" draw:name="" text:anchor-type="as-char" draw:z-index="0" svg:width="11.90625cm" svg:height="10.107083333333cm"><draw:image xlink:href="Pictures/c4d2e5635ad588bd3e8ee463d6cea88c.png" xlink:type="simple" xlink:show="embed" xlink:actuate="onLoad"/></draw:frame><text:line-break/></text:p>
      <text:p text:style-name="Text_20_body">Выберите в выпадающем списке раздел «Платежная ссылка»<text:line-break/>
<draw:frame draw:style-name="media" draw:name="" text:anchor-type="as-char" draw:z-index="0" svg:width="15.875cm" svg:height="10.742083333333cm"><draw:image xlink:href="Pictures/4a0e34dda706f3a7ab791bb9eb607d32.png" xlink:type="simple" xlink:show="embed" xlink:actuate="onLoad"/></draw:frame><text:line-break/></text:p>
      <text:p text:style-name="Text_20_body">Скопируйте себе эту ссылку<text:line-break/>
Обратите внимание, что в ней указывается Ваш телефон.<text:line-break/>
Вы можете отправлять эту ссылку SMS, e-mail или разместить на сайте, в соцсетях, в чате или блоге<text:line-break/>
<draw:frame draw:style-name="media" draw:name="" text:anchor-type="as-char" draw:z-index="0" svg:width="14.419791666667cm" svg:height="13.335cm"><draw:image xlink:href="Pictures/380642ae9e52361cbb6625eaca09f31f.png" xlink:type="simple" xlink:show="embed" xlink:actuate="onLoad"/></draw:frame><text:line-break/></text:p>
      <text:p text:style-name="Text_20_body">При переходе по этой ссылке плательщику откроется выбор способа оплаты.<text:line-break/>
<draw:frame draw:style-name="media" draw:name="" text:anchor-type="as-char" draw:z-index="0" svg:width="14.896041666667cm" svg:height="22.965833333333cm"><draw:image xlink:href="Pictures/35fcb1340262d4e78e1198a43d5a31c1.png" xlink:type="simple" xlink:show="embed" xlink:actuate="onLoad"/></draw:frame><text:line-break/></text:p>
      <text:p text:style-name="Text_20_body">Вывести деньги из Личного кабинета можно этими способами или на телефон.<text:line-break/>
<draw:frame draw:style-name="media" draw:name="" text:anchor-type="as-char" draw:z-index="0" svg:width="15.875cm" svg:height="12.065cm"><draw:image xlink:href="Pictures/8d7b5e12813512f6a4b3a3972aa4cb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