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af9f4f1aa80eb2da42a37b391c51e05.png"/>
  <manifest:file-entry manifest:media-type="image/png" manifest:full-path="Pictures/2478f9e186d9f78255b95736a66d26e8.png"/>
  <manifest:file-entry manifest:media-type="image/png" manifest:full-path="Pictures/b37ce460cddaa604d7253c5d6626b2bd.png"/>
  <manifest:file-entry manifest:media-type="image/png" manifest:full-path="Pictures/addf6c68c960e07e409baff412fe76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создание_ссылок_с_уплатой_комиссий_и_партнерских_программ"/>Создание ссылок с уплатой комиссий и партнерских программ<text:bookmark-end text:name="создание_ссылок_с_уплатой_комиссий_и_партнерских_программ"/></text:h>
      <text:h text:style-name="Heading_20_4" text:outline-level="4"><text:bookmark-start text:name="разместив_простую_ссылку_у_себя_на_сайте_или_странице_в_соцсети_вы_можете_легко_создавать_партнерские_программы_без_участия_лишних_посредников"/>Разместив простую ссылку у себя на сайте или странице в соцсети Вы можете легко создавать партнерские программы, без участия лишних посредников<text:bookmark-end text:name="разместив_простую_ссылку_у_себя_на_сайте_или_странице_в_соцсети_вы_можете_легко_создавать_партнерские_программы_без_участия_лишних_посредников"/></text:h>
      <text:p text:style-name="Text_20_body">Ссылка вида 
<text:a xlink:type="simple" xlink:href="https://wallet.onpay.ru/79852278412&amp;100&amp;79166875455&amp;3">https://wallet.onpay.ru/79852278412&amp;100&amp;79166875455&amp;3</text:a></text:p>
      <text:h text:style-name="Heading_20_5" text:outline-level="5"><text:bookmark-start text:name="где"/>где<text:bookmark-end text:name="где"/></text:h>
      <text:p text:style-name="Text_20_body">79852278412 - кошелек получателя в <text:a xlink:type="simple" xlink:href="https://wallet.onpay.ru">https://wallet.onpay.ru</text:a></text:p>
      <text:p text:style-name="Text_20_body">100 - сумма в рублях (можно указывать и как 100.00)</text:p>
      <text:p text:style-name="Text_20_body">79166875455 - кошелек получателя комиссии (Ваш или вашего партнера)</text:p>
      <text:p text:style-name="Text_20_body">3 - это процент комиссии, который перечисляется получателю комиссии (можно указывать и как 3.00)</text:p>
      <text:p text:style-name="Text_20_body">То есть если покупатель оплатил 102,77 руб минус комиссия банка 2,7 или 2,5% продавец получит 97 рублей, 
получатель комиссии 3 рубля (3% от 100 руб). (Комиссия не может быть больше 50%).</text:p>
      <text:p text:style-name="Text_20_body"><text:span text:style-name="Strong_20_Emphasis">Например:</text:span>
У Вас есть ресурс, на котором пользователи - физлица что-то продают друг-другу или оказывают услуги.
Вы хотели бы получать с этого какой-то доход на поддержание своего ресурса, но не хотите вступать 
в сложные отношения с подозрительными финансовыми посредниками или проводить все платежи через себя, 
удерживая при выплате партнерам подоходный налог в размере 13% и оформляя на каждого НДФЛ-2.</text:p>
      <text:p text:style-name="Text_20_body">Это для Вас идеальное решение. Получатель мгновенно получает свои деньги. Вы мгновенно получаете свою комиссию.
Прием платежей во всех видах: банковские карт карты VISA, MasterCard, МИР (2,5%), QIWI, Яндекс, Webmoney,
переводы с любого банка, включая Сбербанк, платежи с телефонов и терминалов.
Получатель может сам решить в чем ему удобнее выводить средства: на свой личный счет в банке, на банковскую карту, 
в QIWI, Яндекс, Webmoney, на телефон или без комиссий перевести другу.</text:p>
      <text:p text:style-name="Text_20_body">Возврат осуществляется очень легко - Вы просто возвращаете его отправителю, без каких-либо комиссий, мгновенно.
Платеж не потеряется, так как при любом переводе получатель должен его принять, если он его не примет или откажется
деньги вернутся отправителю.</text:p>
      <text:p text:style-name="Text_20_body">Если Вам важно чтобы перевод не попал в чужие руки можно его сделать с кодом протекции, 
без ввода которого получатель не сможет его получить и он вернется.</text:p>
      <text:p text:style-name="Text_20_body"><text:span text:style-name="Strong_20_Emphasis">Вот как это выглядит на картинках:</text:span></text:p>
      <text:p text:style-name="Text_20_body">Выбор способа оплаты, например картой банка
<draw:frame draw:style-name="mediacenter" draw:name="Выбор способа оплаты, например картой банка Legend" text:anchor-type="paragraph" draw:z-index="0" svg:width="17.832916666667cm" style:rel-width="100%"><draw:text-box><text:p text:style-name="legendcenter"><draw:frame draw:style-name="mediacenter" draw:name="Выбор способа оплаты, например картой банка" text:anchor-type="paragraph" draw:z-index="0" svg:width="17.832916666667cm" style:rel-width="100%" svg:height="20.240625cm" style:rel-height="scale"><draw:image xlink:href="Pictures/3af9f4f1aa80eb2da42a37b391c51e05.png" xlink:type="simple" xlink:show="embed" xlink:actuate="onLoad"/></draw:frame>Выбор способа оплаты, например картой банка</text:p></draw:text-box></draw:frame>
Ввод комментария
<draw:frame draw:style-name="mediacenter" draw:name="Ввод комментария Legend" text:anchor-type="paragraph" draw:z-index="0" svg:width="17.436041666667cm" style:rel-width="100%"><draw:text-box><text:p text:style-name="legendcenter"><draw:frame draw:style-name="mediacenter" draw:name="Ввод комментария" text:anchor-type="paragraph" draw:z-index="0" svg:width="17.436041666667cm" style:rel-width="100%" svg:height="17.700625cm" style:rel-height="scale"><draw:image xlink:href="Pictures/2478f9e186d9f78255b95736a66d26e8.png" xlink:type="simple" xlink:show="embed" xlink:actuate="onLoad"/></draw:frame>Ввод комментария</text:p></draw:text-box></draw:frame>
Ввод данных карты
<draw:frame draw:style-name="mediacenter" draw:name="Ввод данных карты Legend" text:anchor-type="paragraph" draw:z-index="0" svg:width="14.155208333333cm"><draw:text-box><text:p text:style-name="legendcenter"><draw:frame draw:style-name="mediacenter" draw:name="Ввод данных карты" text:anchor-type="paragraph" draw:z-index="0" svg:width="14.155208333333cm" svg:height="9.9483333333333cm"><draw:image xlink:href="Pictures/b37ce460cddaa604d7253c5d6626b2bd.png" xlink:type="simple" xlink:show="embed" xlink:actuate="onLoad"/></draw:frame>Ввод данных карты</text:p></draw:text-box></draw:frame>
Подтверждение платежа вводом кода из СМС</text:p>
      <text:p text:style-name="Text_20_body">Вам поступила комиссия
<draw:frame draw:style-name="mediacenter" draw:name="Вам поступила комиссия Legend" text:anchor-type="paragraph" draw:z-index="0" svg:width="20.425833333333cm" style:rel-width="100%"><draw:text-box><text:p text:style-name="legendcenter"><draw:frame draw:style-name="mediacenter" draw:name="Вам поступила комиссия" text:anchor-type="paragraph" draw:z-index="0" svg:width="20.425833333333cm" style:rel-width="100%" svg:height="13.255625cm" style:rel-height="scale"><draw:image xlink:href="Pictures/addf6c68c960e07e409baff412fe76d4.png" xlink:type="simple" xlink:show="embed" xlink:actuate="onLoad"/></draw:frame>Вам поступила комиссия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