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c84c3f42e4d3200c2af2063569589e9c.jpg"/>
  <manifest:file-entry manifest:media-type="image/jpeg" manifest:full-path="Pictures/ff021541ce4abcd95f9fef84ea13fd7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Бесплатный платежный модуль Onpay для интернет-магазинов на основе CMS WebAsyst позволяет принимать Яндекс.Деньги, WebMoney, пластиковые карты VISA и MasterCard, а также множество других интернет-валют.</text:span><text:line-break/></text:p>
      <text:h text:style-name="Heading_20_3" text:outline-level="3"><text:bookmark-start text:name="установка_платежного_модуля_для_webasyst"/>Установка платежного модуля для WebAsyst<text:bookmark-end text:name="установка_платежного_модуля_для_webasyst"/></text:h>
      <text:p text:style-name="Text_20_body"><text:span text:style-name="Strong_20_Emphasis">Дистрибутив:</text:span>
Скачать платежный модуль onpay для WebAsyst:<text:line-break/>
<text:a xlink:type="simple" xlink:href="http://www.onpay.ru/webasyst/onpay_webasyst.zip">http://www.onpay.ru/webasyst/onpay_webasyst.zip</text:a>
<text:line-break/>
В первую очередь, необходимо распаковать содержимое архива платежного модуля onpay в корневую директорию движка WebAsyst. <text:line-break/>
<text:line-break/>
После чего, в <text:span text:style-name="Strong_20_Emphasis">Панель управления › Магазин › Настройки › Оплата</text:span> нажмите <text:span text:style-name="Strong_20_Emphasis">Добавить способ оплаты</text:span> , выберите <text:span text:style-name="Strong_20_Emphasis">Через онлайн платежную систему</text:span>, нажмите <text:span text:style-name="Strong_20_Emphasis">Дальше</text:span>, выберите <text:span text:style-name="Strong_20_Emphasis">Onpay</text:span>, нажмите <text:span text:style-name="Strong_20_Emphasis">Дальше</text:span>, появится окно настроек: <text:line-break/>
<draw:frame draw:style-name="media" draw:name="" text:anchor-type="as-char" draw:z-index="0" svg:width="16.933333333333cm" svg:height="13.546666666667cm"><draw:image xlink:href="Pictures/c84c3f42e4d3200c2af2063569589e9c.jpg" xlink:type="simple" xlink:show="embed" xlink:actuate="onLoad"/></draw:frame><text:line-break/>
<text:line-break/>
Теперь осталось ввести Ваш логин для доступа в Onpay, придумать секретный ключ API IN, указать Курс основной валюты сайта по отношению к рублю Onpay и выбрать Cтатус заказа после оплаты. Пока не сохраняйте изменения и не закрывайте эту страницу. </text:p>
      <text:h text:style-name="Heading_20_3" text:outline-level="3"><text:bookmark-start text:name="настройки_в_личном_кабинете_onpay_для_webasyst"/>Настройки в личном кабинете OnPay для WebAsyst<text:bookmark-end text:name="настройки_в_личном_кабинете_onpay_для_webasyst"/></text:h>
      <text:p text:style-name="Text_20_body">В личном кабинете OnPay.ru (Настройки магазина) необходимо настроить параметры API IN: <text:line-break/></text:p>
      <text:p text:style-name="Preformatted_20_Text"> Уведомлять по API - Да <text:line-break/> Проверять MD5 на ссылках - Да <text:line-break/> URL API: скопируйте сюда значение поля Onpay URL API из настроек WebAsyst<text:line-break/> Пароль для API IN: скопируйте сюда значение поля Ключ API IN из настроек WebAsyst</text:p>
      <text:p text:style-name="Text_20_body"><draw:frame draw:style-name="media" draw:name="" text:anchor-type="as-char" draw:z-index="0" svg:width="16.933333333333cm" svg:height="13.546666666667cm"><draw:image xlink:href="Pictures/ff021541ce4abcd95f9fef84ea13fd7e.jpg" xlink:type="simple" xlink:show="embed" xlink:actuate="onLoad"/></draw:frame>
Сохраните настройки здесь и в WebAsyst. Закройте страницы.<text:line-break/></text:p>
      <text:h text:style-name="Heading_20_3" text:outline-level="3"><text:bookmark-start text:name="оплата_в_webasyst"/>Оплата в WebAsyst<text:bookmark-end text:name="оплата_в_webasyst"/></text:h>
      <text:p text:style-name="Text_20_body">После выбора способа оплаты Onpay и подтверждения заказа выводится платежная форма OnPay для оплаты Яндекс.Деньгами, Webmoney, VISA и т.д.</text:p>
      <text:p text:style-name="Text_20_body">Скачать все файлы модуля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