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:</text:span> Я хочу принимать WebMoney через Onpay. Как это сделать?<text:line-break/></text:p>
      <text:p text:style-name="Text_20_body"><text:span text:style-name="Strong_20_Emphasis">Ответ:</text:span> Для приема WebMoney через наш сервис, Вам необходимо указать в профиле сайта (Кабинет Продавца) WMID (идентификатор кошелька webmoney) с аттестатом не ниже персонального или заключить с нами бумажный договор (только для организаций или ИП). По этим данным мы самостоятельно регистрируем Ваш сайт в сервисе WebMoney для юридических лиц - Мегасток. <text:line-break/>
Без соблюдения этих условий  WebMoneyблокирует автоматический прием платежей для Вашего сайта. Для не имеющих аттестата WebMoney предлагает принимать платежи вручную, указав на сайте свой кошелек.<text:line-break/>
Для подключения автоматических платежей, Ваш сайт должен соответствовать требованиям указанным в каталоге Webmoney <text:a xlink:type="simple" xlink:href="http://megastock.ru">http://megastock.ru</text:a> <text:line-break/>
Проверить, зарегистрирован Ваш сайт или нет, можно по ссылке информации о вашем сайте <text:a xlink:type="simple" xlink:href="https://secure.onpay.ru/about/">https://secure.onpay.ru/about/</text:a>вашлогин, в информации о вас должна быть 
надпись «есть в мегастоке».<text:line-break/>
При заключении договора мы отправляем заявку на подключение Webmoney по умолчанию.<text:line-break/>
Если вы сами добавили WMID с персональным аттестатом, не забудьте сообщить нам об этом в службу поддержки, указав ваш логин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